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settings.xml" manifest:media-type="text/xml"/>
  <manifest:file-entry manifest:full-path="styles.xml" manifest:media-type="text/xml"/>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automatic-styles>
    <style:style style:family="paragraph" style:name="a722">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text" style:name="a619">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11111in" style:font-size-asian="0.11111in" style:font-size-complex="0.11111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1">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able-cell" style:name="a723">
      <style:table-cell-properties style:vertical-align="top" fo:background-color="#e9ecf3" fo:padding-top="0.05in" fo:padding-bottom="0.05in" fo:padding-left="0.1in" fo:padding-right="0.1in"/>
      <style:paragraph-properties style:writing-mode="lr-tb"/>
    </style:style>
    <style:style style:family="paragraph" style:name="a682">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graphic" style:name="a724" style:parent-style-name="Graphics">
      <style:graphic-properties draw:fill="none" fo:clip="rect(0in, 0in, 0in, 0in)" draw:stroke="none"/>
    </style:style>
    <style:style style:family="table-cell" style:name="a683">
      <style:table-cell-properties style:vertical-align="top" fo:background-color="#e9ecf3" fo:padding-top="0.05in" fo:padding-bottom="0.05in" fo:padding-left="0.1in" fo:padding-right="0.1in"/>
      <style:paragraph-properties style:writing-mode="lr-tb"/>
    </style:style>
    <style:style style:family="text" style:name="a725">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375in" style:font-size-asian="0.375in" style:font-size-complex="0.37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row" style:name="a684">
      <style:table-row-properties style:row-height="0.44843in"/>
    </style:style>
    <style:style style:family="text" style:name="a726">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375in" style:font-size-asian="0.375in" style:font-size-complex="0.37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685">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727">
      <style:paragraph-properties fo:line-height="0.375in" fo:text-align="right" style:tab-stop-distance="1in" fo:margin-left="0.4809in" fo:margin-right="0in" fo:text-indent="-0.46528in" fo:margin-top="0.09028in" fo:margin-bottom="0in" style:punctuation-wrap="simple" style:vertical-align="auto" style:writing-mode="lr-tb">
        <style:tab-stops>
          <style:tab-stop style:position="0.31076in"/>
          <style:tab-stop style:position="1.10243in"/>
          <style:tab-stop style:position="1.8941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86">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graphic" style:name="a728">
      <style:graphic-properties fo:wrap-option="wrap" fo:padding-top="0.08898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able-cell" style:name="a687">
      <style:table-cell-properties style:vertical-align="top" fo:background-color="#d0d8e7" fo:padding-top="0.05in" fo:padding-bottom="0.05in" fo:padding-left="0.1in" fo:padding-right="0.1in"/>
      <style:paragraph-properties style:writing-mode="lr-tb"/>
    </style:style>
    <style:style style:family="graphic" style:name="a729" style:parent-style-name="Graphics">
      <style:graphic-properties draw:fill="none" fo:clip="rect(0in, 0in, 0in, 0in)" draw:stroke="none"/>
    </style:style>
    <style:style style:family="text" style:name="a688">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689">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paragraph" style:name="a620">
      <style:paragraph-properties fo:line-height="100%" fo:text-align="left" style:tab-stop-distance="1in" fo:margin-left="0.01378in" fo:margin-right="0.00551in" fo:text-indent="0in" fo:margin-top="0.03611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1">
      <style:graphic-properties fo:wrap-option="wrap" fo:padding-top="0.03622in" fo:padding-bottom="0in" fo:padding-left="0in" fo:padding-right="0in" draw:textarea-vertical-align="top" draw:textarea-horizontal-align="left" draw:fill="none" draw:stroke="none" draw:auto-grow-width="false" draw:auto-grow-height="true"/>
      <style:paragraph-properties style:font-independent-line-spacing="false" style:writing-mode="lr-tb"/>
    </style:style>
    <style:style style:family="text" style:name="a622">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4">
      <style:graphic-properties fo:wrap-option="wrap" fo:padding-top="0.04921in" fo:padding-bottom="0.04921in" fo:padding-left="0.09843in" fo:padding-right="0.09843in" draw:textarea-vertical-align="middle" draw:textarea-horizontal-align="left" draw:fill="solid" draw:fill-color="#ffffff" draw:opacity="100%" draw:stroke="none" draw:auto-grow-width="false" draw:auto-grow-height="false"/>
      <style:paragraph-properties style:font-independent-line-spacing="false" style:writing-mode="lr-tb"/>
    </style:style>
    <style:style style:family="text" style:name="a625">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7">
      <style:graphic-properties fo:wrap-option="wrap" fo:padding-top="0.04921in" fo:padding-bottom="0.04921in" fo:padding-left="0.09843in" fo:padding-right="0.09843in" draw:textarea-vertical-align="middle" draw:textarea-horizontal-align="left" draw:fill="solid" draw:fill-color="#ffffff" draw:opacity="100%" draw:stroke="none" draw:auto-grow-width="false" draw:auto-grow-height="false"/>
      <style:paragraph-properties style:font-independent-line-spacing="false" style:writing-mode="lr-tb"/>
    </style:style>
    <style:style style:family="graphic" style:name="a730" style:parent-style-name="Graphics">
      <style:graphic-properties draw:fill="none" fo:clip="rect(0in, 0in, 0in, 0in)" draw:stroke="none"/>
    </style:style>
    <style:style style:family="table" style:name="a628">
      <style:table-properties style:writing-mode="lr-tb"/>
    </style:style>
    <style:style style:family="table-cell" style:name="a690">
      <style:table-cell-properties style:vertical-align="top" fo:background-color="#d0d8e7" fo:padding-top="0.05in" fo:padding-bottom="0.05in" fo:padding-left="0.1in" fo:padding-right="0.1in"/>
      <style:paragraph-properties style:writing-mode="lr-tb"/>
    </style:style>
    <style:style style:family="graphic" style:name="a731" style:parent-style-name="Graphics">
      <style:graphic-properties draw:fill="none" fo:clip="rect(0in, 0in, 0in, 0in)" draw:stroke="none"/>
    </style:style>
    <style:style style:family="table-column" style:name="a629">
      <style:table-column-properties style:column-width="0.92126in"/>
    </style:style>
    <style:style style:family="text" style:name="a691">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73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2">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graphic" style:name="a734">
      <style:graphic-properties fo:wrap-option="no-wrap" fo:padding-top="0.05in" fo:padding-bottom="0.05in" fo:padding-left="0.1in" fo:padding-right="0.1in" draw:textarea-vertical-align="middle" draw:textarea-horizontal-align="left" draw:fill="solid" draw:fill-color="#ffffff" draw:opacity="100%" draw:stroke="none" draw:auto-grow-width="false" draw:auto-grow-height="false"/>
      <style:paragraph-properties style:font-independent-line-spacing="true" style:writing-mode="lr-tb"/>
    </style:style>
    <style:style style:family="table-cell" style:name="a693">
      <style:table-cell-properties style:vertical-align="top" fo:background-color="#d0d8e7" fo:padding-top="0.05in" fo:padding-bottom="0.05in" fo:padding-left="0.1in" fo:padding-right="0.1in"/>
      <style:paragraph-properties style:writing-mode="lr-tb"/>
    </style:style>
    <style:style style:family="graphic" style:name="a735" style:parent-style-name="Graphics">
      <style:graphic-properties draw:fill="none" fo:clip="rect(0in, 0in, 0in, 0in)" draw:stroke="none"/>
    </style:style>
    <style:style style:family="table-row" style:name="a694">
      <style:table-row-properties style:row-height="0.57756in"/>
    </style:style>
    <style:style style:family="graphic" style:name="a736" style:parent-style-name="Graphics">
      <style:graphic-properties draw:fill="none" fo:clip="rect(0in, 0in, 0in, 0in)" draw:stroke="none"/>
    </style:style>
    <style:style style:family="text" style:name="a695">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graphic" style:name="a737" style:parent-style-name="Graphics">
      <style:graphic-properties draw:fill="none" fo:clip="rect(0in, 0in, 0in, 0in)" draw:stroke="none"/>
    </style:style>
    <style:style style:family="paragraph" style:name="a696">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graphic" style:name="a738" style:parent-style-name="Graphics">
      <style:graphic-properties draw:fill="none" fo:clip="rect(0in, 0in, 0in, 0in)" draw:stroke="none"/>
    </style:style>
    <style:style style:family="table-cell" style:name="a697">
      <style:table-cell-properties style:vertical-align="top" fo:background-color="#e9ecf3" fo:padding-top="0.05in" fo:padding-bottom="0.05in" fo:padding-left="0.1in" fo:padding-right="0.1in"/>
      <style:paragraph-properties style:writing-mode="lr-tb"/>
    </style:style>
    <style:style style:family="graphic" style:name="a739" style:parent-style-name="Graphics">
      <style:graphic-properties draw:fill="none" fo:clip="rect(0in, 0in, 0in, 0in)" draw:stroke="none"/>
    </style:style>
    <style:style style:family="text" style:name="a698">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699">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table-column" style:name="a630">
      <style:table-column-properties style:column-width="5.24528in"/>
    </style:style>
    <style:style style:family="table-column" style:name="a631">
      <style:table-column-properties style:column-width="1.25866in"/>
    </style:style>
    <style:style style:family="table-row" style:name="a632">
      <style:table-row-properties style:row-height="0.80394in"/>
    </style:style>
    <style:style style:family="text" style:name="a633">
      <style:text-properties fo:color="#ffffff" style:text-line-through-type="none" style:text-line-through-style="none" style:text-line-through-width="auto" style:text-line-through-color="font-color"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paragraph" style:name="a634">
      <style:paragraph-properties fo:line-height="100%" fo:text-align="center" fo:margin-left="0in" fo:margin-right="0in" fo:text-indent="0in" fo:margin-top="0in" fo:margin-bottom="0in" style:punctuation-wrap="simple" style:writing-mode="lr-tb">
        <style:tab-stops/>
      </style:paragraph-properties>
      <style:text-properties fo:color="#ffffff" style:text-line-through-type="none" style:text-line-through-style="none" style:text-line-through-width="auto" style:text-line-through-color="font-color" fo:letter-spacing="0in"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able-cell" style:name="a635">
      <style:table-cell-properties style:vertical-align="top" fo:background-color="#4f81bd" fo:padding-top="0.05in" fo:padding-bottom="0.05in" fo:padding-left="0.1in" fo:padding-right="0.1in"/>
      <style:paragraph-properties style:writing-mode="lr-tb"/>
    </style:style>
    <style:style style:family="text" style:name="a636">
      <style:text-properties fo:color="#ffffff" style:text-line-through-type="none" style:text-line-through-style="none" style:text-line-through-width="auto" style:text-line-through-color="font-color"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paragraph" style:name="a637">
      <style:paragraph-properties fo:line-height="100%" fo:text-align="center" fo:margin-left="0in" fo:margin-right="0in" fo:text-indent="0in" fo:margin-top="0in" fo:margin-bottom="0in" style:punctuation-wrap="simple" style:writing-mode="lr-tb">
        <style:tab-stops/>
      </style:paragraph-properties>
      <style:text-properties fo:letter-spacing="0in"/>
    </style:style>
    <style:style style:family="text" style:name="a74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638">
      <style:table-cell-properties style:vertical-align="top" fo:background-color="#4f81bd" fo:padding-top="0.05in" fo:padding-bottom="0.05in" fo:padding-left="0.1in" fo:padding-right="0.1in"/>
      <style:paragraph-properties style:writing-mode="lr-tb"/>
    </style:style>
    <style:style style:family="paragraph" style:name="a7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9">
      <style:text-properties fo:color="#ffffff" style:text-line-through-type="none" style:text-line-through-style="none" style:text-line-through-width="auto" style:text-line-through-color="font-color"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graphic" style:name="a742">
      <style:graphic-properties fo:wrap-option="no-wrap" fo:padding-top="0.05in" fo:padding-bottom="0.05in" fo:padding-left="0.1in" fo:padding-right="0.1in" draw:textarea-vertical-align="middle" draw:textarea-horizontal-align="left" draw:fill="solid" draw:fill-color="#58595b" draw:opacity="100%" draw:stroke="none" draw:auto-grow-width="false" draw:auto-grow-height="false"/>
      <style:paragraph-properties style:font-independent-line-spacing="true" style:writing-mode="lr-tb"/>
    </style:style>
    <style:style style:family="drawing-page" style:name="a599">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743" style:parent-style-name="Graphics">
      <style:graphic-properties draw:fill="none" fo:clip="rect(0in, 0in, 0in, 0in)" draw:stroke="none"/>
    </style:style>
    <style:style style:family="graphic" style:name="a744" style:parent-style-name="Graphics">
      <style:graphic-properties draw:fill="none" fo:clip="rect(0in, 0in, 0in, 0in)" draw:stroke="none"/>
    </style:style>
    <style:style style:family="graphic" style:name="a745" style:parent-style-name="Graphics">
      <style:graphic-properties draw:fill="none" fo:clip="rect(0in, 0in, 0in, 0in)" draw:stroke="none"/>
    </style:style>
    <style:style style:family="graphic" style:name="a746" style:parent-style-name="Graphics">
      <style:graphic-properties draw:fill="none" fo:clip="rect(0in, 0in, 0in, 0in)" draw:stroke="none"/>
    </style:style>
    <style:style style:family="graphic" style:name="a747" style:parent-style-name="Graphics">
      <style:graphic-properties draw:fill="none" fo:clip="rect(0in, 0in, 0in, 0in)" draw:stroke="none"/>
    </style:style>
    <style:style style:family="text" style:name="a74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0">
      <style:paragraph-properties fo:line-height="100%" fo:text-align="center" fo:margin-left="0in" fo:margin-right="0in" fo:text-indent="0in" fo:margin-top="0in" fo:margin-bottom="0in" style:punctuation-wrap="simple" style:writing-mode="lr-tb">
        <style:tab-stops/>
      </style:paragraph-properties>
      <style:text-properties fo:letter-spacing="0in"/>
    </style:style>
    <style:style style:family="text" style:name="a641">
      <style:text-properties fo:color="#ffffff" style:text-line-through-type="none" style:text-line-through-style="none" style:text-line-through-width="auto" style:text-line-through-color="font-color"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paragraph" style:name="a642">
      <style:paragraph-properties fo:line-height="100%" fo:text-align="center" fo:margin-left="0in" fo:margin-right="0in" fo:text-indent="0in" fo:margin-top="0in" fo:margin-bottom="0in" style:punctuation-wrap="simple" style:writing-mode="lr-tb">
        <style:tab-stops/>
      </style:paragraph-properties>
      <style:text-properties fo:letter-spacing="0in"/>
    </style:style>
    <style:style style:family="table-cell" style:name="a643">
      <style:table-cell-properties style:vertical-align="top" fo:background-color="#4f81bd" fo:padding-top="0.05in" fo:padding-bottom="0.05in" fo:padding-left="0.1in" fo:padding-right="0.1in"/>
      <style:paragraph-properties style:writing-mode="lr-tb"/>
    </style:style>
    <style:style style:family="table-row" style:name="a644">
      <style:table-row-properties style:row-height="0.6252in"/>
    </style:style>
    <style:style style:family="text" style:name="a645">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646">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table-cell" style:name="a647">
      <style:table-cell-properties style:vertical-align="top" fo:background-color="#d0d8e7" fo:padding-top="0.05in" fo:padding-bottom="0.05in" fo:padding-left="0.1in" fo:padding-right="0.1in"/>
      <style:paragraph-properties style:writing-mode="lr-tb"/>
    </style:style>
    <style:style style:family="graphic" style:name="a750">
      <style:graphic-properties fo:wrap-option="no-wrap" fo:padding-top="0.05in" fo:padding-bottom="0.05in" fo:padding-left="0.1in" fo:padding-right="0.1in" draw:textarea-vertical-align="middle" draw:textarea-horizontal-align="left" draw:fill="solid" draw:fill-color="#58595b" draw:opacity="100%" draw:stroke="none" draw:auto-grow-width="false" draw:auto-grow-height="false"/>
      <style:paragraph-properties style:font-independent-line-spacing="true" style:writing-mode="lr-tb"/>
    </style:style>
    <style:style style:family="text" style:name="a648">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graphic" style:name="a751" style:parent-style-name="Graphics">
      <style:graphic-properties draw:fill="none" fo:clip="rect(0in, 0in, 0in, 0in)" draw:stroke="none"/>
    </style:style>
    <style:style style:family="paragraph" style:name="a649">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graphic" style:name="a752" style:parent-style-name="Graphics">
      <style:graphic-properties draw:fill="none" fo:clip="rect(0in, 0in, 0in, 0in)" draw:stroke="none"/>
    </style:style>
    <style:style style:family="graphic" style:name="a753" style:parent-style-name="Graphics">
      <style:graphic-properties draw:fill="none" fo:clip="rect(0in, 0in, 0in, 0in)" draw:stroke="none"/>
    </style:style>
    <style:style style:family="graphic" style:name="a754" style:parent-style-name="Graphics">
      <style:graphic-properties draw:fill="none" fo:clip="rect(0in, 0in, 0in, 0in)" draw:stroke="none"/>
    </style:style>
    <style:style style:family="graphic" style:name="a755" style:parent-style-name="Graphics">
      <style:graphic-properties draw:fill="none" fo:clip="rect(0in, 0in, 0in, 0in)" draw:stroke="none"/>
    </style:style>
    <style:style style:family="text" style:name="a75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8">
      <style:graphic-properties fo:wrap-option="no-wrap" fo:padding-top="0.05in" fo:padding-bottom="0.05in" fo:padding-left="0.1in" fo:padding-right="0.1in" draw:textarea-vertical-align="middle" draw:textarea-horizontal-align="left" draw:fill="solid" draw:fill-color="#58595b" draw:opacity="100%" draw:stroke="none" draw:auto-grow-width="false" draw:auto-grow-height="false"/>
      <style:paragraph-properties style:font-independent-line-spacing="true" style:writing-mode="lr-tb"/>
    </style:style>
    <style:style style:family="text" style:name="a75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650">
      <style:table-cell-properties style:vertical-align="top" fo:background-color="#d0d8e7" fo:padding-top="0.05in" fo:padding-bottom="0.05in" fo:padding-left="0.1in" fo:padding-right="0.1in"/>
      <style:paragraph-properties style:writing-mode="lr-tb"/>
    </style:style>
    <style:style style:family="text" style:name="a651">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652">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table-cell" style:name="a653">
      <style:table-cell-properties style:vertical-align="top" fo:background-color="#d0d8e7" fo:padding-top="0.05in" fo:padding-bottom="0.05in" fo:padding-left="0.1in" fo:padding-right="0.1in"/>
      <style:paragraph-properties style:writing-mode="lr-tb"/>
    </style:style>
    <style:style style:family="table-row" style:name="a654">
      <style:table-row-properties style:row-height="0.60866in"/>
    </style:style>
    <style:style style:family="text" style:name="a655">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656">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table-cell" style:name="a657">
      <style:table-cell-properties style:vertical-align="top" fo:background-color="#e9ecf3" fo:padding-top="0.05in" fo:padding-bottom="0.05in" fo:padding-left="0.1in" fo:padding-right="0.1in"/>
      <style:paragraph-properties style:writing-mode="lr-tb"/>
    </style:style>
    <style:style style:family="paragraph" style:name="a7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8">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graphic" style:name="a761">
      <style:graphic-properties fo:wrap-option="no-wrap" fo:padding-top="0.05in" fo:padding-bottom="0.05in" fo:padding-left="0.1in" fo:padding-right="0.1in" draw:textarea-vertical-align="middle" draw:textarea-horizontal-align="left" draw:fill="solid" draw:fill-color="#58595b" draw:opacity="100%" draw:stroke="none" draw:auto-grow-width="false" draw:auto-grow-height="false"/>
      <style:paragraph-properties style:font-independent-line-spacing="true" style:writing-mode="lr-tb"/>
    </style:style>
    <style:style style:family="paragraph" style:name="a659">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graphic" style:name="a762" style:parent-style-name="Graphics">
      <style:graphic-properties draw:fill="none" fo:clip="rect(0in, 0in, 0in, 0in)" draw:stroke="none"/>
    </style:style>
    <style:style style:family="text" style:name="a76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6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766">
      <style:graphic-properties draw:fill="solid" draw:fill-color="#5b9bd5" draw:opacity="100%" draw:stroke="solid" svg:stroke-width="0.02778in" svg:stroke-color="#41719c" svg:stroke-opacity="100%" style:protect=""/>
    </style:style>
    <style:style style:family="presentation" style:name="a7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76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cell" style:name="a700">
      <style:table-cell-properties style:vertical-align="top" fo:background-color="#e9ecf3" fo:padding-top="0.05in" fo:padding-bottom="0.05in" fo:padding-left="0.1in" fo:padding-right="0.1in"/>
      <style:paragraph-properties style:writing-mode="lr-tb"/>
    </style:style>
    <style:style style:family="text" style:name="a701">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able-cell" style:name="a660">
      <style:table-cell-properties style:vertical-align="top" fo:background-color="#e9ecf3" fo:padding-top="0.05in" fo:padding-bottom="0.05in" fo:padding-left="0.1in" fo:padding-right="0.1in"/>
      <style:paragraph-properties style:writing-mode="lr-tb"/>
    </style:style>
    <style:style style:family="paragraph" style:name="a702">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text" style:name="a661">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able-cell" style:name="a703">
      <style:table-cell-properties style:vertical-align="top" fo:background-color="#e9ecf3" fo:padding-top="0.05in" fo:padding-bottom="0.05in" fo:padding-left="0.1in" fo:padding-right="0.1in"/>
      <style:paragraph-properties style:writing-mode="lr-tb"/>
    </style:style>
    <style:style style:family="paragraph" style:name="a662">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table-row" style:name="a704">
      <style:table-row-properties style:row-height="0.63386in"/>
    </style:style>
    <style:style style:family="table-cell" style:name="a663">
      <style:table-cell-properties style:vertical-align="top" fo:background-color="#e9ecf3" fo:padding-top="0.05in" fo:padding-bottom="0.05in" fo:padding-left="0.1in" fo:padding-right="0.1in"/>
      <style:paragraph-properties style:writing-mode="lr-tb"/>
    </style:style>
    <style:style style:family="text" style:name="a705">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able-row" style:name="a664">
      <style:table-row-properties style:row-height="0.60669in"/>
    </style:style>
    <style:style style:family="paragraph" style:name="a706">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text" style:name="a665">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able-cell" style:name="a707">
      <style:table-cell-properties style:vertical-align="top" fo:background-color="#d0d8e7" fo:padding-top="0.05in" fo:padding-bottom="0.05in" fo:padding-left="0.1in" fo:padding-right="0.1in"/>
      <style:paragraph-properties style:writing-mode="lr-tb"/>
    </style:style>
    <style:style style:family="paragraph" style:name="a666">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text" style:name="a708">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able-cell" style:name="a667">
      <style:table-cell-properties style:vertical-align="top" fo:background-color="#d0d8e7" fo:padding-top="0.05in" fo:padding-bottom="0.05in" fo:padding-left="0.1in" fo:padding-right="0.1in"/>
      <style:paragraph-properties style:writing-mode="lr-tb"/>
    </style:style>
    <style:style style:family="paragraph" style:name="a709">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text" style:name="a668">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669">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text" style:name="a600">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2">
      <style:graphic-properties fo:wrap-option="wrap" fo:padding-top="0in" fo:padding-bottom="0in" fo:padding-left="0in" fo:padding-right="0in" draw:textarea-vertical-align="top" draw:textarea-horizontal-align="left" draw:fill="solid" draw:fill-color="#4156a6" draw:opacity="100%" draw:stroke="none" draw:auto-grow-width="false" draw:auto-grow-height="false"/>
      <style:paragraph-properties style:font-independent-line-spacing="false" style:writing-mode="lr-tb"/>
    </style:style>
    <style:style style:family="text" style:name="a603">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04">
      <style:paragraph-properties fo:line-height="100%" fo:text-align="right" style:tab-stop-distance="1in" fo:margin-left="0.48071in" fo:margin-right="0.0063in" fo:text-indent="-0.46693in" fo:margin-top="0.08889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5">
      <style:graphic-properties fo:wrap-option="wrap" fo:padding-top="0.08898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606">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61111in" style:font-size-asian="0.61111in" style:font-size-complex="0.61111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710">
      <style:table-cell-properties style:vertical-align="top" fo:background-color="#d0d8e7" fo:padding-top="0.05in" fo:padding-bottom="0.05in" fo:padding-left="0.1in" fo:padding-right="0.1in"/>
      <style:paragraph-properties style:writing-mode="lr-tb"/>
    </style:style>
    <style:style style:family="paragraph" style:name="a607">
      <style:paragraph-properties fo:line-height="75%" fo:text-align="left" style:tab-stop-distance="1in" fo:margin-left="0.01378in" fo:margin-right="1.30827in" fo:text-indent="0in" fo:margin-top="0.19097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1">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608">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18056in" style:font-size-asian="0.18056in" style:font-size-complex="0.18056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670">
      <style:table-cell-properties style:vertical-align="top" fo:background-color="#d0d8e7" fo:padding-top="0.05in" fo:padding-bottom="0.05in" fo:padding-left="0.1in" fo:padding-right="0.1in"/>
      <style:paragraph-properties style:writing-mode="lr-tb"/>
    </style:style>
    <style:style style:family="paragraph" style:name="a712">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paragraph" style:name="a609">
      <style:paragraph-properties fo:line-height="100%" fo:text-align="left" style:tab-stop-distance="1in" fo:margin-left="0.01654in" fo:margin-right="1.30827in" fo:text-indent="0in" fo:margin-top="0.14444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1">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able-cell" style:name="a713">
      <style:table-cell-properties style:vertical-align="top" fo:background-color="#d0d8e7" fo:padding-top="0.05in" fo:padding-bottom="0.05in" fo:padding-left="0.1in" fo:padding-right="0.1in"/>
      <style:paragraph-properties style:writing-mode="lr-tb"/>
    </style:style>
    <style:style style:family="paragraph" style:name="a672">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table-row" style:name="a714">
      <style:table-row-properties style:row-height="0.60669in"/>
    </style:style>
    <style:style style:family="table-cell" style:name="a673">
      <style:table-cell-properties style:vertical-align="top" fo:background-color="#d0d8e7" fo:padding-top="0.05in" fo:padding-bottom="0.05in" fo:padding-left="0.1in" fo:padding-right="0.1in"/>
      <style:paragraph-properties style:writing-mode="lr-tb"/>
    </style:style>
    <style:style style:family="text" style:name="a715">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able-row" style:name="a674">
      <style:table-row-properties style:row-height="0.64449in"/>
    </style:style>
    <style:style style:family="paragraph" style:name="a716">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text" style:name="a675">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able-cell" style:name="a717">
      <style:table-cell-properties style:vertical-align="top" fo:background-color="#e9ecf3" fo:padding-top="0.05in" fo:padding-bottom="0.05in" fo:padding-left="0.1in" fo:padding-right="0.1in"/>
      <style:paragraph-properties style:writing-mode="lr-tb"/>
    </style:style>
    <style:style style:family="paragraph" style:name="a676">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text" style:name="a718">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able-cell" style:name="a677">
      <style:table-cell-properties style:vertical-align="top" fo:background-color="#e9ecf3" fo:padding-top="0.05in" fo:padding-bottom="0.05in" fo:padding-left="0.1in" fo:padding-right="0.1in"/>
      <style:paragraph-properties style:writing-mode="lr-tb"/>
    </style:style>
    <style:style style:family="paragraph" style:name="a719">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text" style:name="a678">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679">
      <style:paragraph-properties fo:line-height="100%" fo:margin-left="0in" fo:margin-right="0in" fo:text-indent="0in" fo:margin-top="0in" fo:margin-bottom="0in" style:punctuation-wrap="hanging" style:writing-mode="lr-tb">
        <style:tab-stops/>
      </style:paragraph-properties>
      <style:text-properties fo:letter-spacing="0in"/>
    </style:style>
    <style:style style:family="text" style:name="a610">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18056in" style:font-size-asian="0.18056in" style:font-size-complex="0.18056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1">
      <style:paragraph-properties fo:line-height="100%" fo:text-align="left" style:tab-stop-distance="1in" fo:margin-left="0.01654in" fo:margin-right="0.00551in" fo:text-indent="0in" fo:margin-top="0.0180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2">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18056in" style:font-size-asian="0.18056in" style:font-size-complex="0.18056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3">
      <style:paragraph-properties fo:line-height="100%" fo:text-align="left" style:tab-stop-distance="1in" fo:margin-left="0.01654in" fo:margin-right="0.00551in" fo:text-indent="0in" fo:margin-top="0.0180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14">
      <style:graphic-properties fo:wrap-option="wrap" fo:padding-top="0.19094in" fo:padding-bottom="0in" fo:padding-left="0in" fo:padding-right="0in" draw:textarea-vertical-align="top" draw:textarea-horizontal-align="left" draw:fill="none" draw:stroke="none" draw:auto-grow-width="false" draw:auto-grow-height="true"/>
      <style:paragraph-properties style:font-independent-line-spacing="false" style:writing-mode="lr-tb"/>
    </style:style>
    <style:style style:family="text" style:name="a615">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11111in" style:font-size-asian="0.11111in" style:font-size-complex="0.11111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6">
      <style:paragraph-properties fo:line-height="100%" fo:text-align="left" style:tab-stop-distance="1in" fo:margin-left="0.01378in" fo:margin-right="0.13189in" fo:text-indent="0in" fo:margin-top="0.03611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720">
      <style:table-cell-properties style:vertical-align="top" fo:background-color="#e9ecf3" fo:padding-top="0.05in" fo:padding-bottom="0.05in" fo:padding-left="0.1in" fo:padding-right="0.1in"/>
      <style:paragraph-properties style:writing-mode="lr-tb"/>
    </style:style>
    <style:style style:family="text" style:name="a617">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11111in" style:font-size-asian="0.11111in" style:font-size-complex="0.11111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1">
      <style:text-properties fo:color="#000000" style:text-line-through-type="none" style:text-line-through-style="none" style:text-line-through-width="auto" style:text-line-through-color="font-color"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618">
      <style:paragraph-properties fo:line-height="100%" fo:text-align="left" style:tab-stop-distance="1in" fo:margin-left="0.01378in" fo:margin-right="0.23622in" fo:text-indent="0in" fo:margin-top="0.03611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680">
      <style:table-cell-properties style:vertical-align="top" fo:background-color="#e9ecf3" fo:padding-top="0.05in" fo:padding-bottom="0.05in" fo:padding-left="0.1in" fo:padding-right="0.1in"/>
      <style:paragraph-properties style:writing-mode="lr-tb"/>
    </style:style>
  </office:automatic-styles>
  <office:body>
    <office:presentation>
      <draw:page draw:name="МЕРОПРИЯТИЯ НА ЯНВАРЬ&#10;2026" draw:style-name="a599" draw:master-page-name="Master1-Layout7-blank-Пустой-слайд" presentation:presentation-page-layout-name="Master1-PPL7" draw:id="Slide-256">
        <draw:custom-shape svg:x="0.13904in" svg:y="7.56417in" svg:width="8.0122in" svg:height="4.01575in" draw:id="id73" draw:style-name="a602" draw:name="object 35">
          <svg:title/>
          <svg:desc/>
          <text:p text:style-name="a601" text:class-names="" text:cond-style-name=""><text:span text:style-name="a600" text:class-names=""/></text:p>
          <draw:enhanced-geometry xmlns:dr3d="urn:oasis:names:tc:opendocument:xmlns:dr3d:1.0" draw:type="non-primitive" svg:viewBox="0 0 7345680 3583940" draw:enhanced-path="M ?f8 ?f8 L ?f9 ?f10 ?f11 ?f10 ?f12 ?f13 ?f14 ?f15 ?f16 ?f17 ?f18 ?f19 ?f20 ?f21 ?f22 ?f23 ?f24 ?f25 ?f26 ?f27 ?f28 ?f29 ?f30 ?f31 ?f32 ?f33 ?f34 ?f35 ?f36 ?f37 ?f38 ?f39 ?f40 ?f41 ?f42 ?f43 ?f44 ?f45 ?f46 ?f47 ?f48 ?f49 ?f50 ?f51 ?f52 ?f53 ?f54 ?f55 ?f56 ?f57 ?f58 ?f59 ?f60 ?f61 ?f62 ?f63 ?f64 ?f65 ?f66 ?f67 ?f68 ?f69 ?f70 ?f71 ?f72 ?f73 ?f74 ?f75 ?f76 ?f77 ?f78 ?f79 ?f80 ?f81 ?f82 ?f83 ?f84 ?f85 ?f86 ?f87 ?f88 ?f89 ?f90 ?f91 ?f92 ?f93 ?f94 ?f95 ?f96 ?f97 ?f98 ?f99 ?f100 ?f101 ?f102 ?f103 ?f104 ?f105 ?f106 ?f107 ?f108 ?f109 ?f110 ?f111 ?f112 ?f113 ?f114 ?f115 ?f116 ?f117 ?f118 ?f119 ?f120 ?f121 ?f122 ?f123 ?f124 ?f125 ?f126 ?f127 ?f128 ?f129 ?f130 ?f131 ?f132 ?f133 ?f134 ?f135 ?f136 ?f137 ?f138 ?f139 ?f140 ?f141 ?f142 ?f143 ?f144 ?f145 ?f146 ?f147 ?f148 ?f149 ?f150 ?f151 ?f152 ?f153 ?f154 ?f155 ?f156 ?f157 ?f158 ?f159 ?f160 ?f161 ?f162 ?f163 ?f164 ?f165 ?f166 ?f167 ?f168 ?f169 ?f170 ?f171 ?f172 ?f173 ?f174 ?f175 ?f176 ?f177 ?f178 ?f179 ?f180 ?f181 ?f182 ?f183 ?f184 ?f185 ?f186 ?f187 ?f188 ?f189 ?f190 ?f191 ?f192 ?f193 ?f194 ?f195 ?f196 ?f197 ?f198 ?f199 ?f200 ?f201 ?f202 ?f203 ?f204 ?f205 ?f206 ?f207 ?f208 ?f209 ?f210 ?f211 ?f212 ?f213 ?f214 ?f215 ?f216 ?f217 ?f218 ?f219 ?f220 ?f221 ?f222 ?f223 ?f224 ?f225 ?f226 ?f227 ?f8 ?f8 Z N" draw:text-areas="?f228 ?f230 ?f229 ?f23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345680"/>
            <draw:equation draw:name="f7" draw:formula="?f4 / 3583940"/>
            <draw:equation draw:name="f8" draw:formula="0"/>
            <draw:equation draw:name="f9" draw:formula="1587"/>
            <draw:equation draw:name="f10" draw:formula="3583622"/>
            <draw:equation draw:name="f11" draw:formula="7345133"/>
            <draw:equation draw:name="f12" draw:formula="7345095"/>
            <draw:equation draw:name="f13" draw:formula="1398549"/>
            <draw:equation draw:name="f14" draw:formula="7272425"/>
            <draw:equation draw:name="f15" draw:formula="1411952"/>
            <draw:equation draw:name="f16" draw:formula="7198087"/>
            <draw:equation draw:name="f17" draw:formula="1424710"/>
            <draw:equation draw:name="f18" draw:formula="7122125"/>
            <draw:equation draw:name="f19" draw:formula="1436816"/>
            <draw:equation draw:name="f20" draw:formula="7044582"/>
            <draw:equation draw:name="f21" draw:formula="1448263"/>
            <draw:equation draw:name="f22" draw:formula="6965501"/>
            <draw:equation draw:name="f23" draw:formula="1459043"/>
            <draw:equation draw:name="f24" draw:formula="6884926"/>
            <draw:equation draw:name="f25" draw:formula="1469150"/>
            <draw:equation draw:name="f26" draw:formula="6802899"/>
            <draw:equation draw:name="f27" draw:formula="1478577"/>
            <draw:equation draw:name="f28" draw:formula="6719465"/>
            <draw:equation draw:name="f29" draw:formula="1487317"/>
            <draw:equation draw:name="f30" draw:formula="6634667"/>
            <draw:equation draw:name="f31" draw:formula="1495362"/>
            <draw:equation draw:name="f32" draw:formula="6548547"/>
            <draw:equation draw:name="f33" draw:formula="1502706"/>
            <draw:equation draw:name="f34" draw:formula="6461150"/>
            <draw:equation draw:name="f35" draw:formula="1509341"/>
            <draw:equation draw:name="f36" draw:formula="6372517"/>
            <draw:equation draw:name="f37" draw:formula="1515261"/>
            <draw:equation draw:name="f38" draw:formula="6282694"/>
            <draw:equation draw:name="f39" draw:formula="1520458"/>
            <draw:equation draw:name="f40" draw:formula="6191723"/>
            <draw:equation draw:name="f41" draw:formula="1524926"/>
            <draw:equation draw:name="f42" draw:formula="6099646"/>
            <draw:equation draw:name="f43" draw:formula="1528657"/>
            <draw:equation draw:name="f44" draw:formula="6006509"/>
            <draw:equation draw:name="f45" draw:formula="1531645"/>
            <draw:equation draw:name="f46" draw:formula="5912353"/>
            <draw:equation draw:name="f47" draw:formula="1533882"/>
            <draw:equation draw:name="f48" draw:formula="5817223"/>
            <draw:equation draw:name="f49" draw:formula="1535361"/>
            <draw:equation draw:name="f50" draw:formula="5721161"/>
            <draw:equation draw:name="f51" draw:formula="1536076"/>
            <draw:equation draw:name="f52" draw:formula="5624211"/>
            <draw:equation draw:name="f53" draw:formula="1536018"/>
            <draw:equation draw:name="f54" draw:formula="5526416"/>
            <draw:equation draw:name="f55" draw:formula="1535182"/>
            <draw:equation draw:name="f56" draw:formula="5427819"/>
            <draw:equation draw:name="f57" draw:formula="1533560"/>
            <draw:equation draw:name="f58" draw:formula="5328464"/>
            <draw:equation draw:name="f59" draw:formula="1531146"/>
            <draw:equation draw:name="f60" draw:formula="5228394"/>
            <draw:equation draw:name="f61" draw:formula="1527931"/>
            <draw:equation draw:name="f62" draw:formula="5127653"/>
            <draw:equation draw:name="f63" draw:formula="1523909"/>
            <draw:equation draw:name="f64" draw:formula="5026283"/>
            <draw:equation draw:name="f65" draw:formula="1519074"/>
            <draw:equation draw:name="f66" draw:formula="4924327"/>
            <draw:equation draw:name="f67" draw:formula="1513417"/>
            <draw:equation draw:name="f68" draw:formula="4821830"/>
            <draw:equation draw:name="f69" draw:formula="1506932"/>
            <draw:equation draw:name="f70" draw:formula="4718835"/>
            <draw:equation draw:name="f71" draw:formula="1499612"/>
            <draw:equation draw:name="f72" draw:formula="4615384"/>
            <draw:equation draw:name="f73" draw:formula="1491451"/>
            <draw:equation draw:name="f74" draw:formula="4511521"/>
            <draw:equation draw:name="f75" draw:formula="1482439"/>
            <draw:equation draw:name="f76" draw:formula="4407290"/>
            <draw:equation draw:name="f77" draw:formula="1472572"/>
            <draw:equation draw:name="f78" draw:formula="4302733"/>
            <draw:equation draw:name="f79" draw:formula="1461842"/>
            <draw:equation draw:name="f80" draw:formula="4197894"/>
            <draw:equation draw:name="f81" draw:formula="1450241"/>
            <draw:equation draw:name="f82" draw:formula="4092817"/>
            <draw:equation draw:name="f83" draw:formula="1437763"/>
            <draw:equation draw:name="f84" draw:formula="3987544"/>
            <draw:equation draw:name="f85" draw:formula="1424400"/>
            <draw:equation draw:name="f86" draw:formula="3882118"/>
            <draw:equation draw:name="f87" draw:formula="1410146"/>
            <draw:equation draw:name="f88" draw:formula="3776584"/>
            <draw:equation draw:name="f89" draw:formula="1394994"/>
            <draw:equation draw:name="f90" draw:formula="3670985"/>
            <draw:equation draw:name="f91" draw:formula="1378936"/>
            <draw:equation draw:name="f92" draw:formula="3565363"/>
            <draw:equation draw:name="f93" draw:formula="1361966"/>
            <draw:equation draw:name="f94" draw:formula="3459762"/>
            <draw:equation draw:name="f95" draw:formula="1344076"/>
            <draw:equation draw:name="f96" draw:formula="3354226"/>
            <draw:equation draw:name="f97" draw:formula="1325260"/>
            <draw:equation draw:name="f98" draw:formula="3248797"/>
            <draw:equation draw:name="f99" draw:formula="1305510"/>
            <draw:equation draw:name="f100" draw:formula="3143519"/>
            <draw:equation draw:name="f101" draw:formula="1284819"/>
            <draw:equation draw:name="f102" draw:formula="3038435"/>
            <draw:equation draw:name="f103" draw:formula="1263181"/>
            <draw:equation draw:name="f104" draw:formula="2933589"/>
            <draw:equation draw:name="f105" draw:formula="1240588"/>
            <draw:equation draw:name="f106" draw:formula="2829024"/>
            <draw:equation draw:name="f107" draw:formula="1217033"/>
            <draw:equation draw:name="f108" draw:formula="2776860"/>
            <draw:equation draw:name="f109" draw:formula="1204893"/>
            <draw:equation draw:name="f110" draw:formula="2724783"/>
            <draw:equation draw:name="f111" draw:formula="1192510"/>
            <draw:equation draw:name="f112" draw:formula="2672797"/>
            <draw:equation draw:name="f113" draw:formula="1179883"/>
            <draw:equation draw:name="f114" draw:formula="2620909"/>
            <draw:equation draw:name="f115" draw:formula="1167011"/>
            <draw:equation draw:name="f116" draw:formula="2569123"/>
            <draw:equation draw:name="f117" draw:formula="1153893"/>
            <draw:equation draw:name="f118" draw:formula="2517446"/>
            <draw:equation draw:name="f119" draw:formula="1140528"/>
            <draw:equation draw:name="f120" draw:formula="2465882"/>
            <draw:equation draw:name="f121" draw:formula="1126917"/>
            <draw:equation draw:name="f122" draw:formula="2414437"/>
            <draw:equation draw:name="f123" draw:formula="1113056"/>
            <draw:equation draw:name="f124" draw:formula="2363116"/>
            <draw:equation draw:name="f125" draw:formula="1098947"/>
            <draw:equation draw:name="f126" draw:formula="2311925"/>
            <draw:equation draw:name="f127" draw:formula="1084587"/>
            <draw:equation draw:name="f128" draw:formula="2260869"/>
            <draw:equation draw:name="f129" draw:formula="1069977"/>
            <draw:equation draw:name="f130" draw:formula="2209954"/>
            <draw:equation draw:name="f131" draw:formula="1055114"/>
            <draw:equation draw:name="f132" draw:formula="2159184"/>
            <draw:equation draw:name="f133" draw:formula="1039999"/>
            <draw:equation draw:name="f134" draw:formula="2108566"/>
            <draw:equation draw:name="f135" draw:formula="1024630"/>
            <draw:equation draw:name="f136" draw:formula="2058105"/>
            <draw:equation draw:name="f137" draw:formula="1009007"/>
            <draw:equation draw:name="f138" draw:formula="2007806"/>
            <draw:equation draw:name="f139" draw:formula="993129"/>
            <draw:equation draw:name="f140" draw:formula="1957675"/>
            <draw:equation draw:name="f141" draw:formula="976994"/>
            <draw:equation draw:name="f142" draw:formula="1907717"/>
            <draw:equation draw:name="f143" draw:formula="960601"/>
            <draw:equation draw:name="f144" draw:formula="1857937"/>
            <draw:equation draw:name="f145" draw:formula="943951"/>
            <draw:equation draw:name="f146" draw:formula="1808341"/>
            <draw:equation draw:name="f147" draw:formula="927042"/>
            <draw:equation draw:name="f148" draw:formula="1758934"/>
            <draw:equation draw:name="f149" draw:formula="909873"/>
            <draw:equation draw:name="f150" draw:formula="1709722"/>
            <draw:equation draw:name="f151" draw:formula="892444"/>
            <draw:equation draw:name="f152" draw:formula="1660710"/>
            <draw:equation draw:name="f153" draw:formula="874753"/>
            <draw:equation draw:name="f154" draw:formula="1611904"/>
            <draw:equation draw:name="f155" draw:formula="856800"/>
            <draw:equation draw:name="f156" draw:formula="1563308"/>
            <draw:equation draw:name="f157" draw:formula="838583"/>
            <draw:equation draw:name="f158" draw:formula="1514929"/>
            <draw:equation draw:name="f159" draw:formula="820102"/>
            <draw:equation draw:name="f160" draw:formula="1466772"/>
            <draw:equation draw:name="f161" draw:formula="801356"/>
            <draw:equation draw:name="f162" draw:formula="1418841"/>
            <draw:equation draw:name="f163" draw:formula="782344"/>
            <draw:equation draw:name="f164" draw:formula="1371144"/>
            <draw:equation draw:name="f165" draw:formula="763065"/>
            <draw:equation draw:name="f166" draw:formula="1323684"/>
            <draw:equation draw:name="f167" draw:formula="743519"/>
            <draw:equation draw:name="f168" draw:formula="1276468"/>
            <draw:equation draw:name="f169" draw:formula="723704"/>
            <draw:equation draw:name="f170" draw:formula="1229500"/>
            <draw:equation draw:name="f171" draw:formula="703619"/>
            <draw:equation draw:name="f172" draw:formula="1182787"/>
            <draw:equation draw:name="f173" draw:formula="683264"/>
            <draw:equation draw:name="f174" draw:formula="1136333"/>
            <draw:equation draw:name="f175" draw:formula="662638"/>
            <draw:equation draw:name="f176" draw:formula="1090144"/>
            <draw:equation draw:name="f177" draw:formula="641740"/>
            <draw:equation draw:name="f178" draw:formula="1044226"/>
            <draw:equation draw:name="f179" draw:formula="620569"/>
            <draw:equation draw:name="f180" draw:formula="998584"/>
            <draw:equation draw:name="f181" draw:formula="599124"/>
            <draw:equation draw:name="f182" draw:formula="953223"/>
            <draw:equation draw:name="f183" draw:formula="577404"/>
            <draw:equation draw:name="f184" draw:formula="908149"/>
            <draw:equation draw:name="f185" draw:formula="555409"/>
            <draw:equation draw:name="f186" draw:formula="863366"/>
            <draw:equation draw:name="f187" draw:formula="533137"/>
            <draw:equation draw:name="f188" draw:formula="818882"/>
            <draw:equation draw:name="f189" draw:formula="510588"/>
            <draw:equation draw:name="f190" draw:formula="774700"/>
            <draw:equation draw:name="f191" draw:formula="487760"/>
            <draw:equation draw:name="f192" draw:formula="730826"/>
            <draw:equation draw:name="f193" draw:formula="464654"/>
            <draw:equation draw:name="f194" draw:formula="687267"/>
            <draw:equation draw:name="f195" draw:formula="441267"/>
            <draw:equation draw:name="f196" draw:formula="644026"/>
            <draw:equation draw:name="f197" draw:formula="417599"/>
            <draw:equation draw:name="f198" draw:formula="601110"/>
            <draw:equation draw:name="f199" draw:formula="393650"/>
            <draw:equation draw:name="f200" draw:formula="558524"/>
            <draw:equation draw:name="f201" draw:formula="369418"/>
            <draw:equation draw:name="f202" draw:formula="516273"/>
            <draw:equation draw:name="f203" draw:formula="344903"/>
            <draw:equation draw:name="f204" draw:formula="474364"/>
            <draw:equation draw:name="f205" draw:formula="320103"/>
            <draw:equation draw:name="f206" draw:formula="432800"/>
            <draw:equation draw:name="f207" draw:formula="295018"/>
            <draw:equation draw:name="f208" draw:formula="391588"/>
            <draw:equation draw:name="f209" draw:formula="269646"/>
            <draw:equation draw:name="f210" draw:formula="350733"/>
            <draw:equation draw:name="f211" draw:formula="243988"/>
            <draw:equation draw:name="f212" draw:formula="310241"/>
            <draw:equation draw:name="f213" draw:formula="218041"/>
            <draw:equation draw:name="f214" draw:formula="270116"/>
            <draw:equation draw:name="f215" draw:formula="191806"/>
            <draw:equation draw:name="f216" draw:formula="230365"/>
            <draw:equation draw:name="f217" draw:formula="165281"/>
            <draw:equation draw:name="f218" draw:formula="190992"/>
            <draw:equation draw:name="f219" draw:formula="138466"/>
            <draw:equation draw:name="f220" draw:formula="152004"/>
            <draw:equation draw:name="f221" draw:formula="111359"/>
            <draw:equation draw:name="f222" draw:formula="113405"/>
            <draw:equation draw:name="f223" draw:formula="83960"/>
            <draw:equation draw:name="f224" draw:formula="75201"/>
            <draw:equation draw:name="f225" draw:formula="56267"/>
            <draw:equation draw:name="f226" draw:formula="37397"/>
            <draw:equation draw:name="f227" draw:formula="28281"/>
            <draw:equation draw:name="f228" draw:formula="?f0 / ?f6"/>
            <draw:equation draw:name="f229" draw:formula="?f1 / ?f6"/>
            <draw:equation draw:name="f230" draw:formula="?f2 / ?f7"/>
            <draw:equation draw:name="f231" draw:formula="?f3 / ?f7"/>
          </draw:enhanced-geometry>
        </draw:custom-shape>
        <draw:frame draw:id="id74" presentation:style-name="a605" draw:name="object 42" svg:x="5.27441in" svg:y="0.34646in" svg:width="2.53307in" svg:height="2.04173in" presentation:class="title" presentation:placeholder="false">
          <draw:text-box>
            <text:p text:style-name="a604" text:class-names="" text:cond-style-name=""><text:span text:style-name="a603" text:class-names="">МЕРОПРИЯТИЯ НА СЕНТЯБРЬ 2026</text:span></text:p>
          </draw:text-box>
          <svg:title/>
          <svg:desc/>
        </draw:frame>
        <draw:custom-shape svg:x="0.57441in" svg:y="9.12638in" svg:width="5.59252in" svg:height="2.3374in" draw:id="id75" draw:style-name="a614" draw:name="object 43">
          <svg:title/>
          <svg:desc/>
          <text:p text:style-name="a607" text:class-names="" text:cond-style-name=""><text:span text:style-name="a606" text:class-names="">ПРИХОДИТЕ, МЫ ВАС ЖДЕМ!</text:span></text:p>
          <text:p text:style-name="a609" text:class-names="" text:cond-style-name=""><text:span text:style-name="a608" text:class-names="">Наши контакты:</text:span></text:p>
          <text:p text:style-name="a611" text:class-names="" text:cond-style-name=""><text:span text:style-name="a610" text:class-names="">Адрес 249100, ул. Ленина, д. 2, г. Таруса<text:line-break/>Контактный номер 8(48435)2-53-68</text:span></text:p>
          <text:p text:style-name="a613" text:class-names="" text:cond-style-name=""><text:span text:style-name="a612" text:class-names="">ФИО Кузьмина Жанна Александровна</text:span></text:p>
          <draw:enhanced-geometry xmlns:dr3d="urn:oasis:names:tc:opendocument:xmlns:dr3d:1.0" draw:type="non-primitive" svg:viewBox="0 0 21600 21600" draw:enhanced-path="M ?f8 ?f8 L ?f9 ?f8 ?f9 ?f9 ?f8 ?f9 ?f8 ?f8 Z N" draw:text-areas="?f10 ?f12 ?f11 ?f13">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1600"/>
            <draw:equation draw:name="f7" draw:formula="?f4 / 21600"/>
            <draw:equation draw:name="f8" draw:formula="0"/>
            <draw:equation draw:name="f9" draw:formula="21600"/>
            <draw:equation draw:name="f10" draw:formula="?f0 / ?f6"/>
            <draw:equation draw:name="f11" draw:formula="?f1 / ?f6"/>
            <draw:equation draw:name="f12" draw:formula="?f2 / ?f7"/>
            <draw:equation draw:name="f13" draw:formula="?f3 / ?f7"/>
          </draw:enhanced-geometry>
        </draw:custom-shape>
        <draw:custom-shape svg:x="6.69646in" svg:y="9.57205in" svg:width="1.00315in" svg:height="0.90669in" draw:id="id76" draw:style-name="a621" draw:name="object 45">
          <svg:title/>
          <svg:desc/>
          <text:p text:style-name="a616" text:class-names="" text:cond-style-name=""><text:span text:style-name="a615" text:class-names="">Отделение Фонда пенсионного</text:span></text:p>
          <text:p text:style-name="a618" text:class-names="" text:cond-style-name=""><text:span text:style-name="a617" text:class-names="">и социального страхования РФ</text:span></text:p>
          <text:p text:style-name="a620" text:class-names="" text:cond-style-name=""><text:span text:style-name="a619" text:class-names="">по Калужской области</text:span></text:p>
          <draw:enhanced-geometry xmlns:dr3d="urn:oasis:names:tc:opendocument:xmlns:dr3d:1.0" draw:type="non-primitive" svg:viewBox="0 0 21600 21600" draw:enhanced-path="M ?f8 ?f8 L ?f9 ?f8 ?f9 ?f9 ?f8 ?f9 ?f8 ?f8 Z N" draw:text-areas="?f10 ?f12 ?f11 ?f13">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1600"/>
            <draw:equation draw:name="f7" draw:formula="?f4 / 21600"/>
            <draw:equation draw:name="f8" draw:formula="0"/>
            <draw:equation draw:name="f9" draw:formula="21600"/>
            <draw:equation draw:name="f10" draw:formula="?f0 / ?f6"/>
            <draw:equation draw:name="f11" draw:formula="?f1 / ?f6"/>
            <draw:equation draw:name="f12" draw:formula="?f2 / ?f7"/>
            <draw:equation draw:name="f13" draw:formula="?f3 / ?f7"/>
          </draw:enhanced-geometry>
        </draw:custom-shape>
        <draw:custom-shape svg:x="6.71535in" svg:y="10.49173in" svg:width="0.9563in" svg:height="0.93858in" draw:id="id77" draw:style-name="a624" draw:name="Прямоугольник: скругленные углы 2">
          <svg:title/>
          <svg:desc/>
          <text:p text:style-name="a623" text:class-names="" text:cond-style-name=""><text:span text:style-name="a622" text:class-names=""/></text:p>
          <draw:enhanced-geometry xmlns:dr3d="urn:oasis:names:tc:opendocument:xmlns:dr3d:1.0"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f10 / 180"/>
            <draw:equation draw:name="f14" draw:formula="$0"/>
            <draw:equation draw:name="f15" draw:formula="0 - ?f2"/>
            <draw:equation draw:name="f16" draw:formula="?f12 * ?f13"/>
            <draw:equation draw:name="f17" draw:formula="?f11 + ?f14"/>
            <draw:equation draw:name="f18" draw:formula="?f8 / 21600"/>
            <draw:equation draw:name="f19" draw:formula="?f7 / 21600"/>
            <draw:equation draw:name="f20" draw:formula="21600 * ?f8"/>
            <draw:equation draw:name="f21" draw:formula="21600 * ?f7"/>
            <draw:equation draw:name="f22" draw:formula="0 - ?f16"/>
            <draw:equation draw:name="f23" draw:formula="min(?f19, ?f18)"/>
            <draw:equation draw:name="f24" draw:formula="?f20 / ?f9"/>
            <draw:equation draw:name="f25" draw:formula="?f21 / ?f9"/>
            <draw:equation draw:name="f26" draw:formula="?f22 * ?f1"/>
            <draw:equation draw:name="f27" draw:formula="?f26 / ?f10"/>
            <draw:equation draw:name="f28" draw:formula="?f25 - ?f14"/>
            <draw:equation draw:name="f29" draw:formula="?f24 - ?f14"/>
            <draw:equation draw:name="f30" draw:formula="?f11 * ?f23"/>
            <draw:equation draw:name="f31" draw:formula="?f17 * ?f23"/>
            <draw:equation draw:name="f32" draw:formula="?f25 * ?f23"/>
            <draw:equation draw:name="f33" draw:formula="?f24 * ?f23"/>
            <draw:equation draw:name="f34" draw:formula="?f27 - ?f2"/>
            <draw:equation draw:name="f35" draw:formula="?f30 - ?f31"/>
            <draw:equation draw:name="f36" draw:formula="?f31 - ?f30"/>
            <draw:equation draw:name="f37" draw:formula="?f28 * ?f23"/>
            <draw:equation draw:name="f38" draw:formula="?f29 * ?f23"/>
            <draw:equation draw:name="f39" draw:formula="?f34 + ?f2"/>
            <draw:equation draw:name="f40" draw:formula="?f39 * ?f10 / ?f1"/>
            <draw:equation draw:name="f41" draw:formula="0 - ?f40"/>
            <draw:equation draw:name="f42" draw:formula="sin(?f41)"/>
            <draw:equation draw:name="f43" draw:formula="0 - ?f42"/>
            <draw:equation draw:name="f44" draw:formula="?f43"/>
            <draw:equation draw:name="f45" draw:formula="abs(?f35)"/>
            <draw:equation draw:name="f46" draw:formula="abs(?f36)"/>
            <draw:equation draw:name="f47" draw:formula="if(?f35, ?f15, ?f2)"/>
            <draw:equation draw:name="f48" draw:formula="if(?f35, ?f2, ?f15)"/>
            <draw:equation draw:name="f49" draw:formula="if(?f35, ?f0, ?f2)"/>
            <draw:equation draw:name="f50" draw:formula="if(?f35, ?f2, ?f0)"/>
            <draw:equation draw:name="f51" draw:formula="?f32 - ?f37"/>
            <draw:equation draw:name="f52" draw:formula="if(?f36, ?f15, ?f2)"/>
            <draw:equation draw:name="f53" draw:formula="if(?f36, ?f2, ?f15)"/>
            <draw:equation draw:name="f54" draw:formula="?f33 - ?f38"/>
            <draw:equation draw:name="f55" draw:formula="?f37 - ?f32"/>
            <draw:equation draw:name="f56" draw:formula="?f38 - ?f33"/>
            <draw:equation draw:name="f57" draw:formula="if(?f35, 0, ?f1)"/>
            <draw:equation draw:name="f58" draw:formula="if(?f35, ?f1, 0)"/>
            <draw:equation draw:name="f59" draw:formula="0 - ?f44"/>
            <draw:equation draw:name="f60" draw:formula="if(?f35, ?f50, ?f49)"/>
            <draw:equation draw:name="f61" draw:formula="if(?f35, ?f49, ?f50)"/>
            <draw:equation draw:name="f62" draw:formula="if(?f36, ?f48, ?f47)"/>
            <draw:equation draw:name="f63" draw:formula="abs(?f51)"/>
            <draw:equation draw:name="f64" draw:formula="if(?f51, 0, ?f1)"/>
            <draw:equation draw:name="f65" draw:formula="if(?f51, ?f1, 0)"/>
            <draw:equation draw:name="f66" draw:formula="if(?f51, ?f52, ?f53)"/>
            <draw:equation draw:name="f67" draw:formula="abs(?f54)"/>
            <draw:equation draw:name="f68" draw:formula="abs(?f55)"/>
            <draw:equation draw:name="f69" draw:formula="if(?f54, ?f15, ?f2)"/>
            <draw:equation draw:name="f70" draw:formula="if(?f54, ?f2, ?f15)"/>
            <draw:equation draw:name="f71" draw:formula="if(?f54, ?f0, ?f2)"/>
            <draw:equation draw:name="f72" draw:formula="if(?f54, ?f2, ?f0)"/>
            <draw:equation draw:name="f73" draw:formula="abs(?f56)"/>
            <draw:equation draw:name="f74" draw:formula="if(?f56, ?f15, ?f2)"/>
            <draw:equation draw:name="f75" draw:formula="if(?f56, ?f2, ?f15)"/>
            <draw:equation draw:name="f76" draw:formula="if(?f56, ?f58, ?f57)"/>
            <draw:equation draw:name="f77" draw:formula="if(?f56, ?f57, ?f58)"/>
            <draw:equation draw:name="f78" draw:formula="?f14 * ?f59"/>
            <draw:equation draw:name="f79" draw:formula="if(?f36, ?f61, ?f60)"/>
            <draw:equation draw:name="f80" draw:formula="if(?f36, ?f65, ?f64)"/>
            <draw:equation draw:name="f81" draw:formula="if(?f36, ?f64, ?f65)"/>
            <draw:equation draw:name="f82" draw:formula="if(?f54, ?f72, ?f71)"/>
            <draw:equation draw:name="f83" draw:formula="if(?f54, ?f71, ?f72)"/>
            <draw:equation draw:name="f84" draw:formula="if(?f55, ?f70, ?f69)"/>
            <draw:equation draw:name="f85" draw:formula="if(?f35, ?f76, ?f77)"/>
            <draw:equation draw:name="f86" draw:formula="if(?f35, ?f74, ?f75)"/>
            <draw:equation draw:name="f87" draw:formula="?f78 * 3163"/>
            <draw:equation draw:name="f88" draw:formula="if(?f51, ?f80, ?f81)"/>
            <draw:equation draw:name="f89" draw:formula="if(?f55, ?f83, ?f82)"/>
            <draw:equation draw:name="f90" draw:formula="?f87 / 7636"/>
            <draw:equation draw:name="f91" draw:formula="?f11 + ?f90"/>
            <draw:equation draw:name="f92" draw:formula="?f24 - ?f90"/>
            <draw:equation draw:name="f93" draw:formula="?f25 - ?f90"/>
            <draw:equation draw:name="f94" draw:formula="21550000 - ?f62"/>
            <draw:equation draw:name="f95" draw:formula="if(?f94, ?f62, 21550000)"/>
            <draw:equation draw:name="f96" draw:formula="-21550000 - ?f95"/>
            <draw:equation draw:name="f97" draw:formula="if(?f96, -21550000, ?f95)"/>
            <draw:equation draw:name="f98" draw:formula="?f79 + ?f97"/>
            <draw:equation draw:name="f99" draw:formula="?f79 + ?f2"/>
            <draw:equation draw:name="f100" draw:formula="?f99 * ?f10 / ?f1"/>
            <draw:equation draw:name="f101" draw:formula="0 - ?f100"/>
            <draw:equation draw:name="f102" draw:formula="cos(?f101)"/>
            <draw:equation draw:name="f103" draw:formula="0 - ?f102"/>
            <draw:equation draw:name="f104" draw:formula="?f103 * ?f45"/>
            <draw:equation draw:name="f105" draw:formula="sin(?f101)"/>
            <draw:equation draw:name="f106" draw:formula="0 - ?f105"/>
            <draw:equation draw:name="f107" draw:formula="?f106 * ?f46"/>
            <draw:equation draw:name="f108" draw:formula="sqrt(?f104 * ?f104 + ?f107 * ?f107 + 0 * 0)"/>
            <draw:equation draw:name="f109" draw:formula="?f45 * ?f46 / ?f108"/>
            <draw:equation draw:name="f110" draw:formula="?f106 * ?f109"/>
            <draw:equation draw:name="f111" draw:formula="?f17 - ?f110"/>
            <draw:equation draw:name="f112" draw:formula="?f103 * ?f109"/>
            <draw:equation draw:name="f113" draw:formula="?f11 - ?f112"/>
            <draw:equation draw:name="f114" draw:formula="?f111 - ?f45"/>
            <draw:equation draw:name="f115" draw:formula="?f113 - ?f46"/>
            <draw:equation draw:name="f116" draw:formula="?f111 + ?f45"/>
            <draw:equation draw:name="f117" draw:formula="?f113 + ?f46"/>
            <draw:equation draw:name="f118" draw:formula="?f98 + ?f2"/>
            <draw:equation draw:name="f119" draw:formula="?f118 * ?f10 / ?f1"/>
            <draw:equation draw:name="f120" draw:formula="0 - ?f119"/>
            <draw:equation draw:name="f121" draw:formula="cos(?f120)"/>
            <draw:equation draw:name="f122" draw:formula="0 - ?f121"/>
            <draw:equation draw:name="f123" draw:formula="?f122 * ?f45"/>
            <draw:equation draw:name="f124" draw:formula="sin(?f120)"/>
            <draw:equation draw:name="f125" draw:formula="0 - ?f124"/>
            <draw:equation draw:name="f126" draw:formula="?f125 * ?f46"/>
            <draw:equation draw:name="f127" draw:formula="sqrt(?f123 * ?f123 + ?f126 * ?f126 + 0 * 0)"/>
            <draw:equation draw:name="f128" draw:formula="?f45 * ?f46 / ?f127"/>
            <draw:equation draw:name="f129" draw:formula="?f125 * ?f128"/>
            <draw:equation draw:name="f130" draw:formula="?f111 + ?f129"/>
            <draw:equation draw:name="f131" draw:formula="?f122 * ?f128"/>
            <draw:equation draw:name="f132" draw:formula="?f113 + ?f131"/>
            <draw:equation draw:name="f133" draw:formula="if(?f97, ?f17, ?f114)"/>
            <draw:equation draw:name="f134" draw:formula="if(?f97, ?f11, ?f115)"/>
            <draw:equation draw:name="f135" draw:formula="if(?f97, ?f17,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66"/>
            <draw:equation draw:name="f142" draw:formula="if(?f141, ?f66, 21550000)"/>
            <draw:equation draw:name="f143" draw:formula="-21550000 - ?f142"/>
            <draw:equation draw:name="f144" draw:formula="if(?f143, -21550000, ?f142)"/>
            <draw:equation draw:name="f145" draw:formula="?f88 + ?f144"/>
            <draw:equation draw:name="f146" draw:formula="?f88 + ?f2"/>
            <draw:equation draw:name="f147" draw:formula="?f146 * ?f10 / ?f1"/>
            <draw:equation draw:name="f148" draw:formula="0 - ?f147"/>
            <draw:equation draw:name="f149" draw:formula="cos(?f148)"/>
            <draw:equation draw:name="f150" draw:formula="0 - ?f149"/>
            <draw:equation draw:name="f151" draw:formula="?f150 * ?f46"/>
            <draw:equation draw:name="f152" draw:formula="sin(?f148)"/>
            <draw:equation draw:name="f153" draw:formula="0 - ?f152"/>
            <draw:equation draw:name="f154" draw:formula="?f153 * ?f63"/>
            <draw:equation draw:name="f155" draw:formula="sqrt(?f151 * ?f151 + ?f154 * ?f154 + 0 * 0)"/>
            <draw:equation draw:name="f156" draw:formula="?f46 * ?f63 / ?f155"/>
            <draw:equation draw:name="f157" draw:formula="?f153 * ?f156"/>
            <draw:equation draw:name="f158" draw:formula="?f11 - ?f157"/>
            <draw:equation draw:name="f159" draw:formula="?f150 * ?f156"/>
            <draw:equation draw:name="f160" draw:formula="?f28 - ?f159"/>
            <draw:equation draw:name="f161" draw:formula="?f158 - ?f46"/>
            <draw:equation draw:name="f162" draw:formula="?f160 - ?f63"/>
            <draw:equation draw:name="f163" draw:formula="?f158 + ?f46"/>
            <draw:equation draw:name="f164" draw:formula="?f160 + ?f63"/>
            <draw:equation draw:name="f165" draw:formula="?f145 + ?f2"/>
            <draw:equation draw:name="f166" draw:formula="?f165 * ?f10 / ?f1"/>
            <draw:equation draw:name="f167" draw:formula="0 - ?f166"/>
            <draw:equation draw:name="f168" draw:formula="cos(?f167)"/>
            <draw:equation draw:name="f169" draw:formula="0 - ?f168"/>
            <draw:equation draw:name="f170" draw:formula="?f169 * ?f46"/>
            <draw:equation draw:name="f171" draw:formula="sin(?f167)"/>
            <draw:equation draw:name="f172" draw:formula="0 - ?f171"/>
            <draw:equation draw:name="f173" draw:formula="?f172 * ?f63"/>
            <draw:equation draw:name="f174" draw:formula="sqrt(?f170 * ?f170 + ?f173 * ?f173 + 0 * 0)"/>
            <draw:equation draw:name="f175" draw:formula="?f46 * ?f63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28, ?f162)"/>
            <draw:equation draw:name="f182" draw:formula="if(?f144, ?f11, ?f163)"/>
            <draw:equation draw:name="f183" draw:formula="if(?f144, ?f28, ?f164)"/>
            <draw:equation draw:name="f184" draw:formula="if(?f144, ?f161, ?f177)"/>
            <draw:equation draw:name="f185" draw:formula="if(?f144, ?f162, ?f179)"/>
            <draw:equation draw:name="f186" draw:formula="if(?f144, ?f163, ?f177)"/>
            <draw:equation draw:name="f187" draw:formula="if(?f144, ?f164, ?f179)"/>
            <draw:equation draw:name="f188" draw:formula="21550000 - ?f84"/>
            <draw:equation draw:name="f189" draw:formula="if(?f188, ?f84, 21550000)"/>
            <draw:equation draw:name="f190" draw:formula="-21550000 - ?f189"/>
            <draw:equation draw:name="f191" draw:formula="if(?f190, -21550000, ?f189)"/>
            <draw:equation draw:name="f192" draw:formula="?f89 + ?f191"/>
            <draw:equation draw:name="f193" draw:formula="?f89 + ?f2"/>
            <draw:equation draw:name="f194" draw:formula="?f193 * ?f10 / ?f1"/>
            <draw:equation draw:name="f195" draw:formula="0 - ?f194"/>
            <draw:equation draw:name="f196" draw:formula="cos(?f195)"/>
            <draw:equation draw:name="f197" draw:formula="0 - ?f196"/>
            <draw:equation draw:name="f198" draw:formula="?f197 * ?f67"/>
            <draw:equation draw:name="f199" draw:formula="sin(?f195)"/>
            <draw:equation draw:name="f200" draw:formula="0 - ?f199"/>
            <draw:equation draw:name="f201" draw:formula="?f200 * ?f68"/>
            <draw:equation draw:name="f202" draw:formula="sqrt(?f198 * ?f198 + ?f201 * ?f201 + 0 * 0)"/>
            <draw:equation draw:name="f203" draw:formula="?f67 * ?f68 / ?f202"/>
            <draw:equation draw:name="f204" draw:formula="?f200 * ?f203"/>
            <draw:equation draw:name="f205" draw:formula="?f29 - ?f204"/>
            <draw:equation draw:name="f206" draw:formula="?f197 * ?f203"/>
            <draw:equation draw:name="f207" draw:formula="?f25 - ?f206"/>
            <draw:equation draw:name="f208" draw:formula="?f205 - ?f67"/>
            <draw:equation draw:name="f209" draw:formula="?f207 - ?f68"/>
            <draw:equation draw:name="f210" draw:formula="?f205 + ?f67"/>
            <draw:equation draw:name="f211" draw:formula="?f207 + ?f68"/>
            <draw:equation draw:name="f212" draw:formula="?f192 + ?f2"/>
            <draw:equation draw:name="f213" draw:formula="?f212 * ?f10 / ?f1"/>
            <draw:equation draw:name="f214" draw:formula="0 - ?f213"/>
            <draw:equation draw:name="f215" draw:formula="cos(?f214)"/>
            <draw:equation draw:name="f216" draw:formula="0 - ?f215"/>
            <draw:equation draw:name="f217" draw:formula="?f216 * ?f67"/>
            <draw:equation draw:name="f218" draw:formula="sin(?f214)"/>
            <draw:equation draw:name="f219" draw:formula="0 - ?f218"/>
            <draw:equation draw:name="f220" draw:formula="?f219 * ?f68"/>
            <draw:equation draw:name="f221" draw:formula="sqrt(?f217 * ?f217 + ?f220 * ?f220 + 0 * 0)"/>
            <draw:equation draw:name="f222" draw:formula="?f67 * ?f68 / ?f221"/>
            <draw:equation draw:name="f223" draw:formula="?f219 * ?f222"/>
            <draw:equation draw:name="f224" draw:formula="?f205 + ?f223"/>
            <draw:equation draw:name="f225" draw:formula="?f216 * ?f222"/>
            <draw:equation draw:name="f226" draw:formula="?f207 + ?f225"/>
            <draw:equation draw:name="f227" draw:formula="if(?f191, ?f29, ?f208)"/>
            <draw:equation draw:name="f228" draw:formula="if(?f191, ?f25, ?f209)"/>
            <draw:equation draw:name="f229" draw:formula="if(?f191, ?f29, ?f210)"/>
            <draw:equation draw:name="f230" draw:formula="if(?f191, ?f25, ?f211)"/>
            <draw:equation draw:name="f231" draw:formula="if(?f191, ?f208, ?f224)"/>
            <draw:equation draw:name="f232" draw:formula="if(?f191, ?f209, ?f226)"/>
            <draw:equation draw:name="f233" draw:formula="if(?f191, ?f210, ?f224)"/>
            <draw:equation draw:name="f234" draw:formula="if(?f191, ?f211, ?f226)"/>
            <draw:equation draw:name="f235" draw:formula="21550000 - ?f86"/>
            <draw:equation draw:name="f236" draw:formula="if(?f235, ?f86, 21550000)"/>
            <draw:equation draw:name="f237" draw:formula="-21550000 - ?f236"/>
            <draw:equation draw:name="f238" draw:formula="if(?f237, -21550000, ?f236)"/>
            <draw:equation draw:name="f239" draw:formula="?f85 + ?f238"/>
            <draw:equation draw:name="f240" draw:formula="?f85 + ?f2"/>
            <draw:equation draw:name="f241" draw:formula="?f240 * ?f10 / ?f1"/>
            <draw:equation draw:name="f242" draw:formula="0 - ?f241"/>
            <draw:equation draw:name="f243" draw:formula="cos(?f242)"/>
            <draw:equation draw:name="f244" draw:formula="0 - ?f243"/>
            <draw:equation draw:name="f245" draw:formula="?f244 * ?f73"/>
            <draw:equation draw:name="f246" draw:formula="sin(?f242)"/>
            <draw:equation draw:name="f247" draw:formula="0 - ?f246"/>
            <draw:equation draw:name="f248" draw:formula="?f247 * ?f45"/>
            <draw:equation draw:name="f249" draw:formula="sqrt(?f245 * ?f245 + ?f248 * ?f248 + 0 * 0)"/>
            <draw:equation draw:name="f250" draw:formula="?f73 * ?f45 / ?f249"/>
            <draw:equation draw:name="f251" draw:formula="?f247 * ?f250"/>
            <draw:equation draw:name="f252" draw:formula="?f24 - ?f251"/>
            <draw:equation draw:name="f253" draw:formula="?f244 * ?f250"/>
            <draw:equation draw:name="f254" draw:formula="?f17 - ?f253"/>
            <draw:equation draw:name="f255" draw:formula="?f252 - ?f73"/>
            <draw:equation draw:name="f256" draw:formula="?f254 - ?f45"/>
            <draw:equation draw:name="f257" draw:formula="?f252 + ?f73"/>
            <draw:equation draw:name="f258" draw:formula="?f254 + ?f45"/>
            <draw:equation draw:name="f259" draw:formula="?f239 + ?f2"/>
            <draw:equation draw:name="f260" draw:formula="?f259 * ?f10 / ?f1"/>
            <draw:equation draw:name="f261" draw:formula="0 - ?f260"/>
            <draw:equation draw:name="f262" draw:formula="cos(?f261)"/>
            <draw:equation draw:name="f263" draw:formula="0 - ?f262"/>
            <draw:equation draw:name="f264" draw:formula="?f263 * ?f73"/>
            <draw:equation draw:name="f265" draw:formula="sin(?f261)"/>
            <draw:equation draw:name="f266" draw:formula="0 - ?f265"/>
            <draw:equation draw:name="f267" draw:formula="?f266 * ?f45"/>
            <draw:equation draw:name="f268" draw:formula="sqrt(?f264 * ?f264 + ?f267 * ?f267 + 0 * 0)"/>
            <draw:equation draw:name="f269" draw:formula="?f73 * ?f45 / ?f268"/>
            <draw:equation draw:name="f270" draw:formula="?f266 * ?f269"/>
            <draw:equation draw:name="f271" draw:formula="?f252 + ?f270"/>
            <draw:equation draw:name="f272" draw:formula="?f263 * ?f269"/>
            <draw:equation draw:name="f273" draw:formula="?f254 + ?f272"/>
            <draw:equation draw:name="f274" draw:formula="if(?f238, ?f24, ?f255)"/>
            <draw:equation draw:name="f275" draw:formula="if(?f238, ?f17, ?f256)"/>
            <draw:equation draw:name="f276" draw:formula="if(?f238, ?f24, ?f257)"/>
            <draw:equation draw:name="f277" draw:formula="if(?f238, ?f17, ?f258)"/>
            <draw:equation draw:name="f278" draw:formula="if(?f238, ?f255, ?f271)"/>
            <draw:equation draw:name="f279" draw:formula="if(?f238, ?f256, ?f273)"/>
            <draw:equation draw:name="f280" draw:formula="if(?f238, ?f257, ?f271)"/>
            <draw:equation draw:name="f281" draw:formula="if(?f238, ?f258, ?f273)"/>
          </draw:enhanced-geometry>
        </draw:custom-shape>
        <draw:custom-shape svg:x="6.61378in" svg:y="8.68071in" svg:width="0.89134in" svg:height="0.89134in" draw:id="id78" draw:style-name="a627" draw:name="Овал 3">
          <svg:title/>
          <svg:desc/>
          <text:p text:style-name="a626" text:class-names="" text:cond-style-name=""><text:span text:style-name="a625" text:class-names=""/></text:p>
          <draw:enhanced-geometry xmlns:dr3d="urn:oasis:names:tc:opendocument:xmlns:dr3d:1.0" draw:type="non-primitive" svg:viewBox="0 0 21600 21600" draw:enhanced-path="M ?f59 ?f60 A ?f110 ?f111 ?f112 ?f113 ?f59 ?f60 ?f107 ?f109  W ?f114 ?f115 ?f116 ?f117 ?f59 ?f60 ?f107 ?f109 Z N" draw:text-areas="?f63 ?f64 ?f69 ?f67" draw:glue-points="?f61 ?f62 ?f63 ?f64 ?f65 ?f66 ?f63 ?f67 ?f61 ?f68 ?f69 ?f67 ?f70 ?f66 ?f69 ?f64" draw:glue-point-leaving-directions="-0, -0, -0, -0, -0, -0, -0, -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3 - ?f2"/>
            <draw:equation draw:name="f8" draw:formula="5419351 / 1725033"/>
            <draw:equation draw:name="f9" draw:formula="180"/>
            <draw:equation draw:name="f10" draw:formula="?f7 / 21600"/>
            <draw:equation draw:name="f11" draw:formula="?f6 / 21600"/>
            <draw:equation draw:name="f12" draw:formula="10800 * 10800"/>
            <draw:equation draw:name="f13" draw:formula="0"/>
            <draw:equation draw:name="f14" draw:formula="0 - 360"/>
            <draw:equation draw:name="f15" draw:formula="10800"/>
            <draw:equation draw:name="f16" draw:formula="0 * ?f8"/>
            <draw:equation draw:name="f17" draw:formula="?f13 * ?f0"/>
            <draw:equation draw:name="f18" draw:formula="?f14 * ?f0"/>
            <draw:equation draw:name="f19" draw:formula="3163 * ?f10"/>
            <draw:equation draw:name="f20" draw:formula="18437 * ?f10"/>
            <draw:equation draw:name="f21" draw:formula="18437 * ?f11"/>
            <draw:equation draw:name="f22" draw:formula="3163 * ?f11"/>
            <draw:equation draw:name="f23" draw:formula="?f16 / ?f9"/>
            <draw:equation draw:name="f24" draw:formula="?f17 / ?f9"/>
            <draw:equation draw:name="f25" draw:formula="?f18 / ?f9"/>
            <draw:equation draw:name="f26" draw:formula="10800 * ?f10"/>
            <draw:equation draw:name="f27" draw:formula="0 * ?f11"/>
            <draw:equation draw:name="f28" draw:formula="0 * ?f10"/>
            <draw:equation draw:name="f29" draw:formula="10800 * ?f11"/>
            <draw:equation draw:name="f30" draw:formula="21600 * ?f11"/>
            <draw:equation draw:name="f31" draw:formula="21600 * ?f10"/>
            <draw:equation draw:name="f32" draw:formula="0 - ?f23"/>
            <draw:equation draw:name="f33" draw:formula="?f24 - ?f1"/>
            <draw:equation draw:name="f34" draw:formula="?f25 - ?f1"/>
            <draw:equation draw:name="f35" draw:formula="?f32 * ?f0"/>
            <draw:equation draw:name="f36" draw:formula="?f34 - ?f33"/>
            <draw:equation draw:name="f37" draw:formula="?f35 / ?f8"/>
            <draw:equation draw:name="f38" draw:formula="?f37 - ?f1"/>
            <draw:equation draw:name="f39" draw:formula="?f38 + ?f1"/>
            <draw:equation draw:name="f40" draw:formula="?f39 * ?f8 / ?f0"/>
            <draw:equation draw:name="f41" draw:formula="0 - ?f40"/>
            <draw:equation draw:name="f42" draw:formula="sin(?f41)"/>
            <draw:equation draw:name="f43" draw:formula="0 - ?f42"/>
            <draw:equation draw:name="f44" draw:formula="?f43"/>
            <draw:equation draw:name="f45" draw:formula="cos(?f41)"/>
            <draw:equation draw:name="f46" draw:formula="0 - ?f45"/>
            <draw:equation draw:name="f47" draw:formula="?f46"/>
            <draw:equation draw:name="f48" draw:formula="0 - ?f44"/>
            <draw:equation draw:name="f49" draw:formula="0 - ?f47"/>
            <draw:equation draw:name="f50" draw:formula="10800 * ?f48"/>
            <draw:equation draw:name="f51" draw:formula="10800 * ?f49"/>
            <draw:equation draw:name="f52" draw:formula="?f50 * ?f50"/>
            <draw:equation draw:name="f53" draw:formula="?f51 * ?f51"/>
            <draw:equation draw:name="f54" draw:formula="?f52 + ?f53"/>
            <draw:equation draw:name="f55" draw:formula="sqrt(?f54)"/>
            <draw:equation draw:name="f56" draw:formula="?f12 / ?f55"/>
            <draw:equation draw:name="f57" draw:formula="?f48 * ?f56"/>
            <draw:equation draw:name="f58" draw:formula="?f49 * ?f56"/>
            <draw:equation draw:name="f59" draw:formula="10800 - ?f57"/>
            <draw:equation draw:name="f60" draw:formula="10800 - ?f58"/>
            <draw:equation draw:name="f61" draw:formula="?f26 / ?f10"/>
            <draw:equation draw:name="f62" draw:formula="?f27 / ?f11"/>
            <draw:equation draw:name="f63" draw:formula="?f19 / ?f10"/>
            <draw:equation draw:name="f64" draw:formula="?f22 / ?f11"/>
            <draw:equation draw:name="f65" draw:formula="?f28 / ?f10"/>
            <draw:equation draw:name="f66" draw:formula="?f29 / ?f11"/>
            <draw:equation draw:name="f67" draw:formula="?f21 / ?f11"/>
            <draw:equation draw:name="f68" draw:formula="?f30 / ?f11"/>
            <draw:equation draw:name="f69" draw:formula="?f20 / ?f10"/>
            <draw:equation draw:name="f70" draw:formula="?f31 / ?f10"/>
            <draw:equation draw:name="f71" draw:formula="21550000 - ?f36"/>
            <draw:equation draw:name="f72" draw:formula="if(?f71, ?f36, 21550000)"/>
            <draw:equation draw:name="f73" draw:formula="-21550000 - ?f72"/>
            <draw:equation draw:name="f74" draw:formula="if(?f73, -21550000, ?f72)"/>
            <draw:equation draw:name="f75" draw:formula="?f33 + ?f74"/>
            <draw:equation draw:name="f76" draw:formula="?f33 + ?f1"/>
            <draw:equation draw:name="f77" draw:formula="?f76 * ?f8 / ?f0"/>
            <draw:equation draw:name="f78" draw:formula="0 - ?f77"/>
            <draw:equation draw:name="f79" draw:formula="cos(?f78)"/>
            <draw:equation draw:name="f80" draw:formula="0 - ?f79"/>
            <draw:equation draw:name="f81" draw:formula="?f80 * ?f15"/>
            <draw:equation draw:name="f82" draw:formula="sin(?f78)"/>
            <draw:equation draw:name="f83" draw:formula="0 - ?f82"/>
            <draw:equation draw:name="f84" draw:formula="?f83 * ?f15"/>
            <draw:equation draw:name="f85" draw:formula="sqrt(?f81 * ?f81 + ?f84 * ?f84 + 0 * 0)"/>
            <draw:equation draw:name="f86" draw:formula="?f15 * ?f15 / ?f85"/>
            <draw:equation draw:name="f87" draw:formula="?f83 * ?f86"/>
            <draw:equation draw:name="f88" draw:formula="?f59 - ?f87"/>
            <draw:equation draw:name="f89" draw:formula="?f80 * ?f86"/>
            <draw:equation draw:name="f90" draw:formula="?f60 - ?f89"/>
            <draw:equation draw:name="f91" draw:formula="?f88 - ?f15"/>
            <draw:equation draw:name="f92" draw:formula="?f90 - ?f15"/>
            <draw:equation draw:name="f93" draw:formula="?f88 + ?f15"/>
            <draw:equation draw:name="f94" draw:formula="?f90 + ?f15"/>
            <draw:equation draw:name="f95" draw:formula="?f75 + ?f1"/>
            <draw:equation draw:name="f96" draw:formula="?f95 * ?f8 / ?f0"/>
            <draw:equation draw:name="f97" draw:formula="0 - ?f96"/>
            <draw:equation draw:name="f98" draw:formula="cos(?f97)"/>
            <draw:equation draw:name="f99" draw:formula="0 - ?f98"/>
            <draw:equation draw:name="f100" draw:formula="?f99 * ?f15"/>
            <draw:equation draw:name="f101" draw:formula="sin(?f97)"/>
            <draw:equation draw:name="f102" draw:formula="0 - ?f101"/>
            <draw:equation draw:name="f103" draw:formula="?f102 * ?f15"/>
            <draw:equation draw:name="f104" draw:formula="sqrt(?f100 * ?f100 + ?f103 * ?f103 + 0 * 0)"/>
            <draw:equation draw:name="f105" draw:formula="?f15 * ?f15 / ?f104"/>
            <draw:equation draw:name="f106" draw:formula="?f102 * ?f105"/>
            <draw:equation draw:name="f107" draw:formula="?f88 + ?f106"/>
            <draw:equation draw:name="f108" draw:formula="?f99 * ?f105"/>
            <draw:equation draw:name="f109" draw:formula="?f90 + ?f108"/>
            <draw:equation draw:name="f110" draw:formula="if(?f74, ?f59, ?f91)"/>
            <draw:equation draw:name="f111" draw:formula="if(?f74, ?f60, ?f92)"/>
            <draw:equation draw:name="f112" draw:formula="if(?f74, ?f59, ?f93)"/>
            <draw:equation draw:name="f113" draw:formula="if(?f74, ?f60, ?f94)"/>
            <draw:equation draw:name="f114" draw:formula="if(?f74, ?f91, ?f107)"/>
            <draw:equation draw:name="f115" draw:formula="if(?f74, ?f92, ?f109)"/>
            <draw:equation draw:name="f116" draw:formula="if(?f74, ?f93, ?f107)"/>
            <draw:equation draw:name="f117" draw:formula="if(?f74, ?f94, ?f109)"/>
          </draw:enhanced-geometry>
        </draw:custom-shape>
        <draw:frame draw:id="id79" draw:name="Таблица 38" svg:x="0.56076in" svg:y="2.61711in" svg:width="7.4252in" svg:height="5.55551in">
          <table:table table:style-name="a628" table:template-name="{00000000-0000-0000-0000-000000000000}" table:use-banding-columns-styles="false" table:use-banding-rows-styles="false" table:use-first-column-styles="false" table:use-first-row-styles="false" table:use-last-column-styles="false" table:use-last-row-styles="false">
            <table:table-column table:style-name="a629" table:default-cell-style-name=""/>
            <table:table-column table:style-name="a630" table:default-cell-style-name=""/>
            <table:table-column table:style-name="a631" table:default-cell-style-name=""/>
            <table:table-row table:style-name="a632" table:default-cell-style-name="">
              <table:table-cell table:style-name="a635">
                <text:p text:style-name="a634" text:class-names="" text:cond-style-name=""><text:span text:style-name="a633" text:class-names="">Дата</text:span></text:p>
              </table:table-cell>
              <table:table-cell table:style-name="a638">
                <text:p text:style-name="a637" text:class-names="" text:cond-style-name=""><text:span text:style-name="a636" text:class-names="">Мероприятие</text:span></text:p>
              </table:table-cell>
              <table:table-cell table:style-name="a643">
                <text:p text:style-name="a640" text:class-names="" text:cond-style-name=""><text:span text:style-name="a639" text:class-names="">Время</text:span></text:p>
                <text:p text:style-name="a642" text:class-names="" text:cond-style-name=""><text:span text:style-name="a641" text:class-names="">начала</text:span></text:p>
              </table:table-cell>
            </table:table-row>
            <table:table-row table:style-name="a644" table:default-cell-style-name="">
              <table:table-cell table:style-name="a647">
                <text:p text:style-name="a646" text:class-names="" text:cond-style-name=""><text:span text:style-name="a645" text:class-names="">03.09.</text:span></text:p>
              </table:table-cell>
              <table:table-cell table:style-name="a650">
                <text:p text:style-name="a649" text:class-names="" text:cond-style-name=""><text:span text:style-name="a648" text:class-names="">Лекция Российского общества «Знание» на тему «Голосуем сердцем — воспитываем примером: выборы в России»</text:span></text:p>
              </table:table-cell>
              <table:table-cell table:style-name="a653">
                <text:p text:style-name="a652" text:class-names="" text:cond-style-name=""><text:span text:style-name="a651" text:class-names="">10:00</text:span></text:p>
              </table:table-cell>
            </table:table-row>
            <table:table-row table:style-name="a654" table:default-cell-style-name="">
              <table:table-cell table:style-name="a657">
                <text:p text:style-name="a656" text:class-names="" text:cond-style-name=""><text:span text:style-name="a655" text:class-names="">07.09.</text:span></text:p>
              </table:table-cell>
              <table:table-cell table:style-name="a660">
                <text:p text:style-name="a659" text:class-names="" text:cond-style-name=""><text:span text:style-name="a658" text:class-names="">Час игры. Настольные игры.</text:span></text:p>
              </table:table-cell>
              <table:table-cell table:style-name="a663">
                <text:p text:style-name="a662" text:class-names="" text:cond-style-name=""><text:span text:style-name="a661" text:class-names="">11:00</text:span></text:p>
              </table:table-cell>
            </table:table-row>
            <table:table-row table:style-name="a664" table:default-cell-style-name="">
              <table:table-cell table:style-name="a667">
                <text:p text:style-name="a666" text:class-names="" text:cond-style-name=""><text:span text:style-name="a665" text:class-names="">09.09.</text:span></text:p>
              </table:table-cell>
              <table:table-cell table:style-name="a670">
                <text:p text:style-name="a669" text:class-names="" text:cond-style-name=""><text:span text:style-name="a668" text:class-names="">Просмотр материалов от Российского географического общества «О Байкале на чистоту»</text:span></text:p>
              </table:table-cell>
              <table:table-cell table:style-name="a673">
                <text:p text:style-name="a672" text:class-names="" text:cond-style-name=""><text:span text:style-name="a671" text:class-names="">11:00</text:span></text:p>
              </table:table-cell>
            </table:table-row>
            <table:table-row table:style-name="a674" table:default-cell-style-name="">
              <table:table-cell table:style-name="a677">
                <text:p text:style-name="a676" text:class-names="" text:cond-style-name=""><text:span text:style-name="a675" text:class-names="">15.09.</text:span></text:p>
              </table:table-cell>
              <table:table-cell table:style-name="a680">
                <text:p text:style-name="a679" text:class-names="" text:cond-style-name=""><text:span text:style-name="a678" text:class-names="">Профилактический диктант «Здоровое долголетие»</text:span></text:p>
              </table:table-cell>
              <table:table-cell table:style-name="a683">
                <text:p text:style-name="a682" text:class-names="" text:cond-style-name=""><text:span text:style-name="a681" text:class-names="">10:00</text:span></text:p>
              </table:table-cell>
            </table:table-row>
            <table:table-row table:style-name="a684" table:default-cell-style-name="">
              <table:table-cell table:style-name="a687">
                <text:p text:style-name="a686" text:class-names="" text:cond-style-name=""><text:span text:style-name="a685" text:class-names="">17.09.</text:span></text:p>
              </table:table-cell>
              <table:table-cell table:style-name="a690">
                <text:p text:style-name="a689" text:class-names="" text:cond-style-name=""><text:span text:style-name="a688" text:class-names="">Помощь СВО</text:span></text:p>
              </table:table-cell>
              <table:table-cell table:style-name="a693">
                <text:p text:style-name="a692" text:class-names="" text:cond-style-name=""><text:span text:style-name="a691" text:class-names="">11:00</text:span></text:p>
              </table:table-cell>
            </table:table-row>
            <table:table-row table:style-name="a694" table:default-cell-style-name="">
              <table:table-cell table:style-name="a697">
                <text:p text:style-name="a696" text:class-names="" text:cond-style-name=""><text:span text:style-name="a695" text:class-names="">21.09.</text:span></text:p>
              </table:table-cell>
              <table:table-cell table:style-name="a700">
                <text:p text:style-name="a699" text:class-names="" text:cond-style-name=""><text:span text:style-name="a698" text:class-names="">Фитнес для ума. <text:s text:c="1"/>Держи ум в тонусе. Занятие 3-4</text:span></text:p>
              </table:table-cell>
              <table:table-cell table:style-name="a703">
                <text:p text:style-name="a702" text:class-names="" text:cond-style-name=""><text:span text:style-name="a701" text:class-names="">10:00</text:span></text:p>
              </table:table-cell>
            </table:table-row>
            <table:table-row table:style-name="a704" table:default-cell-style-name="">
              <table:table-cell table:style-name="a707">
                <text:p text:style-name="a706" text:class-names="" text:cond-style-name=""><text:span text:style-name="a705" text:class-names="">25.09.</text:span></text:p>
              </table:table-cell>
              <table:table-cell table:style-name="a710">
                <text:p text:style-name="a709" text:class-names="" text:cond-style-name=""><text:span text:style-name="a708" text:class-names="">Пенсионная и правовая граммотность (мессенджер МАХ)</text:span></text:p>
              </table:table-cell>
              <table:table-cell table:style-name="a713">
                <text:p text:style-name="a712" text:class-names="" text:cond-style-name=""><text:span text:style-name="a711" text:class-names="">10:00</text:span></text:p>
              </table:table-cell>
            </table:table-row>
            <table:table-row table:style-name="a714" table:default-cell-style-name="">
              <table:table-cell table:style-name="a717">
                <text:p text:style-name="a716" text:class-names="" text:cond-style-name=""><text:span text:style-name="a715" text:class-names="">29.09.</text:span></text:p>
              </table:table-cell>
              <table:table-cell table:style-name="a720">
                <text:p text:style-name="a719" text:class-names="" text:cond-style-name=""><text:span text:style-name="a718" text:class-names="">Знакомство с искусством</text:span></text:p>
              </table:table-cell>
              <table:table-cell table:style-name="a723">
                <text:p text:style-name="a722" text:class-names="" text:cond-style-name=""><text:span text:style-name="a721" text:class-names="">12:00</text:span></text:p>
              </table:table-cell>
            </table:table-row>
          </table:table>
          <draw:image xlink:href="media/image1.png" xlink:type="simple" xlink:show="embed" xlink:actuate="onLoad"/>
          <svg:title/>
          <svg:desc/>
        </draw:frame>
        <draw:g draw:name="Group 14" draw:id="id80">
          <svg:title/>
          <svg:desc/>
          <draw:frame draw:id="id92" draw:style-name="a739" draw:name="Picture 15" svg:x="0.56076in" svg:y="0.31424in" svg:width="0.91667in" svg:height="0.91146in" style:rel-width="scale" style:rel-height="scale">
            <draw:image xlink:href="media/image2.png" xlink:type="simple" xlink:show="embed" xlink:actuate="onLoad"/>
            <svg:title/>
            <svg:desc/>
          </draw:frame>
          <draw:custom-shape svg:x="1.72396in" svg:y="0.625in" svg:width="0.32118in" svg:height="0.17535in" draw:id="id93" draw:style-name="a742" draw:name="Freeform 16">
            <svg:title/>
            <svg:desc/>
            <text:p text:style-name="a741" text:class-names="" text:cond-style-name=""><text:span text:style-name="a740" text:class-names=""/></text:p>
            <draw:enhanced-geometry xmlns:dr3d="urn:oasis:names:tc:opendocument:xmlns:dr3d:1.0" draw:type="non-primitive" svg:viewBox="0 0 295275 185419" draw:enhanced-path="M 149402 132080 L 126225 132080 126225 0 104965 0 104965 132080 21259 132080 21259 0 0 0 0 132080 0 151130 129438 151130 129438 185420 149402 185420 149402 151130 149402 132080 Z N M 295008 132080 L 207429 132080 207429 83820 282778 83820 282778 64770 207429 64770 207429 19050 291998 19050 291998 0 185966 0 185966 19050 185966 64770 185966 83820 185966 132080 185966 151130 295008 151130 295008 132080 Z N" draw:text-areas="?f44 ?f46 ?f45 ?f47" draw:glue-points="?f26 ?f27 ?f28 ?f27 ?f28 ?f29 ?f30 ?f29 ?f30 ?f27 ?f31 ?f27 ?f31 ?f29 ?f32 ?f29 ?f32 ?f27 ?f32 ?f33 ?f34 ?f33 ?f34 ?f35 ?f26 ?f35 ?f26 ?f33 ?f26 ?f27 ?f36 ?f27 ?f37 ?f27 ?f37 ?f38 ?f39 ?f38 ?f39 ?f40 ?f37 ?f40 ?f37 ?f41 ?f42 ?f41 ?f42 ?f29 ?f43 ?f29 ?f43 ?f41 ?f43 ?f40 ?f43 ?f38 ?f43 ?f27 ?f43 ?f33 ?f36 ?f33 ?f36 ?f27" draw:glue-point-leaving-directions="-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5275"/>
              <draw:equation draw:name="f7" draw:formula="?f4 / 185419"/>
              <draw:equation draw:name="f8" draw:formula="149402 * ?f5 / 295275"/>
              <draw:equation draw:name="f9" draw:formula="132080 * ?f4 / 185419"/>
              <draw:equation draw:name="f10" draw:formula="126225 * ?f5 / 295275"/>
              <draw:equation draw:name="f11" draw:formula="0 * ?f4 / 185419"/>
              <draw:equation draw:name="f12" draw:formula="104965 * ?f5 / 295275"/>
              <draw:equation draw:name="f13" draw:formula="21259 * ?f5 / 295275"/>
              <draw:equation draw:name="f14" draw:formula="0 * ?f5 / 295275"/>
              <draw:equation draw:name="f15" draw:formula="151130 * ?f4 / 185419"/>
              <draw:equation draw:name="f16" draw:formula="129438 * ?f5 / 295275"/>
              <draw:equation draw:name="f17" draw:formula="185420 * ?f4 / 185419"/>
              <draw:equation draw:name="f18" draw:formula="295008 * ?f5 / 295275"/>
              <draw:equation draw:name="f19" draw:formula="207429 * ?f5 / 295275"/>
              <draw:equation draw:name="f20" draw:formula="83820 * ?f4 / 185419"/>
              <draw:equation draw:name="f21" draw:formula="282778 * ?f5 / 295275"/>
              <draw:equation draw:name="f22" draw:formula="64770 * ?f4 / 185419"/>
              <draw:equation draw:name="f23" draw:formula="19050 * ?f4 / 185419"/>
              <draw:equation draw:name="f24" draw:formula="291998 * ?f5 / 295275"/>
              <draw:equation draw:name="f25" draw:formula="185966 * ?f5 / 295275"/>
              <draw:equation draw:name="f26" draw:formula="?f8 / ?f6"/>
              <draw:equation draw:name="f27" draw:formula="?f9 / ?f7"/>
              <draw:equation draw:name="f28" draw:formula="?f10 / ?f6"/>
              <draw:equation draw:name="f29" draw:formula="?f11 / ?f7"/>
              <draw:equation draw:name="f30" draw:formula="?f12 / ?f6"/>
              <draw:equation draw:name="f31" draw:formula="?f13 / ?f6"/>
              <draw:equation draw:name="f32" draw:formula="?f14 / ?f6"/>
              <draw:equation draw:name="f33" draw:formula="?f15 / ?f7"/>
              <draw:equation draw:name="f34" draw:formula="?f16 / ?f6"/>
              <draw:equation draw:name="f35" draw:formula="?f17 / ?f7"/>
              <draw:equation draw:name="f36" draw:formula="?f18 / ?f6"/>
              <draw:equation draw:name="f37" draw:formula="?f19 / ?f6"/>
              <draw:equation draw:name="f38" draw:formula="?f20 / ?f7"/>
              <draw:equation draw:name="f39" draw:formula="?f21 / ?f6"/>
              <draw:equation draw:name="f40" draw:formula="?f22 / ?f7"/>
              <draw:equation draw:name="f41" draw:formula="?f23 / ?f7"/>
              <draw:equation draw:name="f42" draw:formula="?f24 / ?f6"/>
              <draw:equation draw:name="f43" draw:formula="?f25 / ?f6"/>
              <draw:equation draw:name="f44" draw:formula="0 / ?f6"/>
              <draw:equation draw:name="f45" draw:formula="?f1 / ?f6"/>
              <draw:equation draw:name="f46" draw:formula="0 / ?f7"/>
              <draw:equation draw:name="f47" draw:formula="?f3 / ?f7"/>
            </draw:enhanced-geometry>
          </draw:custom-shape>
          <draw:g draw:name="Group 17" draw:id="id94">
            <svg:title/>
            <svg:desc/>
            <draw:custom-shape svg:x="2.09722in" svg:y="0.625in" svg:width="0.31597in" svg:height="0.14236in" draw:id="id110" draw:style-name="a761" draw:name="Freeform 18">
              <svg:title/>
              <svg:desc/>
              <text:p text:style-name="a760" text:class-names="" text:cond-style-name=""><text:span text:style-name="a759" text:class-names=""/></text:p>
              <draw:enhanced-geometry xmlns:dr3d="urn:oasis:names:tc:opendocument:xmlns:dr3d:1.0" draw:type="non-primitive" svg:viewBox="0 0 290830 151130" draw:enhanced-path="M 129222 381 L 107759 381 107759 65151 21463 65151 21463 381 0 381 0 65151 0 84201 0 150241 21463 150241 21463 84201 107759 84201 107759 150241 129222 150241 129222 84201 129222 65151 129222 381 Z N M 290398 0 L 166535 0 166535 19050 217843 19050 217843 151130 238874 151130 238874 19050 290398 19050 290398 0 Z N" draw:text-areas="?f38 ?f40 ?f39 ?f41" draw:glue-points="?f23 ?f24 ?f25 ?f24 ?f25 ?f26 ?f27 ?f26 ?f27 ?f24 ?f28 ?f24 ?f28 ?f26 ?f28 ?f29 ?f28 ?f30 ?f27 ?f30 ?f27 ?f29 ?f25 ?f29 ?f25 ?f30 ?f23 ?f30 ?f23 ?f29 ?f23 ?f26 ?f23 ?f24 ?f31 ?f32 ?f33 ?f32 ?f33 ?f34 ?f35 ?f34 ?f35 ?f36 ?f37 ?f36 ?f37 ?f34 ?f31 ?f34 ?f31 ?f32" draw:glue-point-leaving-directions="-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0830"/>
                <draw:equation draw:name="f7" draw:formula="?f4 / 151130"/>
                <draw:equation draw:name="f8" draw:formula="129222 * ?f5 / 290830"/>
                <draw:equation draw:name="f9" draw:formula="381 * ?f4 / 151130"/>
                <draw:equation draw:name="f10" draw:formula="107759 * ?f5 / 290830"/>
                <draw:equation draw:name="f11" draw:formula="65151 * ?f4 / 151130"/>
                <draw:equation draw:name="f12" draw:formula="21463 * ?f5 / 290830"/>
                <draw:equation draw:name="f13" draw:formula="0 * ?f5 / 290830"/>
                <draw:equation draw:name="f14" draw:formula="84201 * ?f4 / 151130"/>
                <draw:equation draw:name="f15" draw:formula="150241 * ?f4 / 151130"/>
                <draw:equation draw:name="f16" draw:formula="290398 * ?f5 / 290830"/>
                <draw:equation draw:name="f17" draw:formula="0 * ?f4 / 151130"/>
                <draw:equation draw:name="f18" draw:formula="166535 * ?f5 / 290830"/>
                <draw:equation draw:name="f19" draw:formula="19050 * ?f4 / 151130"/>
                <draw:equation draw:name="f20" draw:formula="217843 * ?f5 / 290830"/>
                <draw:equation draw:name="f21" draw:formula="151130 * ?f4 / 151130"/>
                <draw:equation draw:name="f22" draw:formula="238874 * ?f5 / 290830"/>
                <draw:equation draw:name="f23" draw:formula="?f8 / ?f6"/>
                <draw:equation draw:name="f24" draw:formula="?f9 / ?f7"/>
                <draw:equation draw:name="f25" draw:formula="?f10 / ?f6"/>
                <draw:equation draw:name="f26" draw:formula="?f11 / ?f7"/>
                <draw:equation draw:name="f27" draw:formula="?f12 / ?f6"/>
                <draw:equation draw:name="f28" draw:formula="?f13 / ?f6"/>
                <draw:equation draw:name="f29" draw:formula="?f14 / ?f7"/>
                <draw:equation draw:name="f30" draw:formula="?f15 / ?f7"/>
                <draw:equation draw:name="f31" draw:formula="?f16 / ?f6"/>
                <draw:equation draw:name="f32" draw:formula="?f17 / ?f7"/>
                <draw:equation draw:name="f33" draw:formula="?f18 / ?f6"/>
                <draw:equation draw:name="f34" draw:formula="?f19 / ?f7"/>
                <draw:equation draw:name="f35" draw:formula="?f20 / ?f6"/>
                <draw:equation draw:name="f36" draw:formula="?f21 / ?f7"/>
                <draw:equation draw:name="f37" draw:formula="?f22 / ?f6"/>
                <draw:equation draw:name="f38" draw:formula="0 / ?f6"/>
                <draw:equation draw:name="f39" draw:formula="?f1 / ?f6"/>
                <draw:equation draw:name="f40" draw:formula="0 / ?f7"/>
                <draw:equation draw:name="f41" draw:formula="?f3 / ?f7"/>
              </draw:enhanced-geometry>
            </draw:custom-shape>
            <draw:frame draw:id="id111" draw:style-name="a762" draw:name="Picture 19" svg:x="2.45486in" svg:y="0.625in" svg:width="0.13021in" svg:height="0.14063in" style:rel-width="scale" style:rel-height="scale">
              <draw:image xlink:href="media/image3.png" xlink:type="simple" xlink:show="embed" xlink:actuate="onLoad"/>
              <svg:title/>
              <svg:desc/>
            </draw:frame>
          </draw:g>
          <draw:frame draw:id="id95" draw:style-name="a743" draw:name="Picture 20" svg:x="1.70313in" svg:y="0.84896in" svg:width="0.17187in" svg:height="0.1441in" style:rel-width="scale" style:rel-height="scale">
            <draw:image xlink:href="media/image4.png" xlink:type="simple" xlink:show="embed" xlink:actuate="onLoad"/>
            <svg:title/>
            <svg:desc/>
          </draw:frame>
          <draw:g draw:name="Group 21" draw:id="id96">
            <svg:title/>
            <svg:desc/>
            <draw:frame draw:id="id108" draw:style-name="a755" draw:name="Picture 22" svg:x="1.92882in" svg:y="0.85243in" svg:width="0.13194in" svg:height="0.14063in" style:rel-width="scale" style:rel-height="scale">
              <draw:image xlink:href="media/image5.png" xlink:type="simple" xlink:show="embed" xlink:actuate="onLoad"/>
              <svg:title/>
              <svg:desc/>
            </draw:frame>
            <draw:custom-shape svg:x="2.09722in" svg:y="0.85069in" svg:width="0.56944in" svg:height="0.17361in" draw:id="id109" draw:style-name="a758" draw:name="Freeform 23">
              <svg:title/>
              <svg:desc/>
              <text:p text:style-name="a757" text:class-names="" text:cond-style-name=""><text:span text:style-name="a756" text:class-names=""/></text:p>
              <draw:enhanced-geometry xmlns:dr3d="urn:oasis:names:tc:opendocument:xmlns:dr3d:1.0" draw:type="non-primitive" svg:viewBox="0 0 522605 183515" draw:enhanced-path="M 104749 495 L 83718 495 83718 132080 104749 132080 104749 495 Z N M 210794 132575 L 188252 132575 188252 495 167220 495 167220 132575 166789 132575 21247 132575 21247 495 0 495 0 132575 0 150355 166789 150355 188252 150355 191046 150355 191046 183375 210794 183375 210794 150355 210794 132575 Z N M 352691 132080 L 265112 132080 265112 83820 340461 83820 340461 64770 265112 64770 265112 19050 349681 19050 349681 0 243649 0 243649 19050 243649 64770 243649 83820 243649 132080 243649 151130 352691 151130 352691 132080 Z N M 522490 495 L 501027 495 501027 65265 414731 65265 414731 495 393268 495 393268 65265 393268 84315 393268 150355 414731 150355 414731 84315 501027 84315 501027 150355 522490 150355 522490 84315 522490 65265 522490 495 Z N" draw:text-areas="?f68 ?f70 ?f69 ?f71" draw:glue-points="?f38 ?f39 ?f40 ?f39 ?f40 ?f41 ?f38 ?f41 ?f38 ?f39 ?f42 ?f43 ?f44 ?f43 ?f44 ?f39 ?f45 ?f39 ?f45 ?f43 ?f46 ?f43 ?f47 ?f43 ?f47 ?f39 ?f48 ?f39 ?f48 ?f43 ?f48 ?f49 ?f46 ?f49 ?f44 ?f49 ?f50 ?f49 ?f50 ?f51 ?f42 ?f51 ?f42 ?f49 ?f42 ?f43 ?f52 ?f41 ?f53 ?f41 ?f53 ?f54 ?f55 ?f54 ?f55 ?f56 ?f53 ?f56 ?f53 ?f57 ?f58 ?f57 ?f58 ?f59 ?f60 ?f59 ?f60 ?f57 ?f60 ?f56 ?f60 ?f54 ?f60 ?f41 ?f60 ?f61 ?f52 ?f61 ?f52 ?f41 ?f62 ?f39 ?f63 ?f39 ?f63 ?f64 ?f65 ?f64 ?f65 ?f39 ?f66 ?f39 ?f66 ?f64 ?f66 ?f67 ?f66 ?f49 ?f65 ?f49 ?f65 ?f67 ?f63 ?f67 ?f63 ?f49 ?f62 ?f49 ?f62 ?f67 ?f62 ?f64 ?f62 ?f39" draw:glue-point-leaving-directions="-90, -90, -90, -90, -90, -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22605"/>
                <draw:equation draw:name="f7" draw:formula="?f4 / 183515"/>
                <draw:equation draw:name="f8" draw:formula="104749 * ?f5 / 522605"/>
                <draw:equation draw:name="f9" draw:formula="495 * ?f4 / 183515"/>
                <draw:equation draw:name="f10" draw:formula="83718 * ?f5 / 522605"/>
                <draw:equation draw:name="f11" draw:formula="132080 * ?f4 / 183515"/>
                <draw:equation draw:name="f12" draw:formula="210794 * ?f5 / 522605"/>
                <draw:equation draw:name="f13" draw:formula="132575 * ?f4 / 183515"/>
                <draw:equation draw:name="f14" draw:formula="188252 * ?f5 / 522605"/>
                <draw:equation draw:name="f15" draw:formula="167220 * ?f5 / 522605"/>
                <draw:equation draw:name="f16" draw:formula="166789 * ?f5 / 522605"/>
                <draw:equation draw:name="f17" draw:formula="21247 * ?f5 / 522605"/>
                <draw:equation draw:name="f18" draw:formula="0 * ?f5 / 522605"/>
                <draw:equation draw:name="f19" draw:formula="150355 * ?f4 / 183515"/>
                <draw:equation draw:name="f20" draw:formula="191046 * ?f5 / 522605"/>
                <draw:equation draw:name="f21" draw:formula="183375 * ?f4 / 183515"/>
                <draw:equation draw:name="f22" draw:formula="352691 * ?f5 / 522605"/>
                <draw:equation draw:name="f23" draw:formula="265112 * ?f5 / 522605"/>
                <draw:equation draw:name="f24" draw:formula="83820 * ?f4 / 183515"/>
                <draw:equation draw:name="f25" draw:formula="340461 * ?f5 / 522605"/>
                <draw:equation draw:name="f26" draw:formula="64770 * ?f4 / 183515"/>
                <draw:equation draw:name="f27" draw:formula="19050 * ?f4 / 183515"/>
                <draw:equation draw:name="f28" draw:formula="349681 * ?f5 / 522605"/>
                <draw:equation draw:name="f29" draw:formula="0 * ?f4 / 183515"/>
                <draw:equation draw:name="f30" draw:formula="243649 * ?f5 / 522605"/>
                <draw:equation draw:name="f31" draw:formula="151130 * ?f4 / 183515"/>
                <draw:equation draw:name="f32" draw:formula="522490 * ?f5 / 522605"/>
                <draw:equation draw:name="f33" draw:formula="501027 * ?f5 / 522605"/>
                <draw:equation draw:name="f34" draw:formula="65265 * ?f4 / 183515"/>
                <draw:equation draw:name="f35" draw:formula="414731 * ?f5 / 522605"/>
                <draw:equation draw:name="f36" draw:formula="393268 * ?f5 / 522605"/>
                <draw:equation draw:name="f37" draw:formula="84315 * ?f4 / 183515"/>
                <draw:equation draw:name="f38" draw:formula="?f8 / ?f6"/>
                <draw:equation draw:name="f39" draw:formula="?f9 / ?f7"/>
                <draw:equation draw:name="f40" draw:formula="?f10 / ?f6"/>
                <draw:equation draw:name="f41" draw:formula="?f11 / ?f7"/>
                <draw:equation draw:name="f42" draw:formula="?f12 / ?f6"/>
                <draw:equation draw:name="f43" draw:formula="?f13 / ?f7"/>
                <draw:equation draw:name="f44" draw:formula="?f14 / ?f6"/>
                <draw:equation draw:name="f45" draw:formula="?f15 / ?f6"/>
                <draw:equation draw:name="f46" draw:formula="?f16 / ?f6"/>
                <draw:equation draw:name="f47" draw:formula="?f17 / ?f6"/>
                <draw:equation draw:name="f48" draw:formula="?f18 / ?f6"/>
                <draw:equation draw:name="f49" draw:formula="?f19 / ?f7"/>
                <draw:equation draw:name="f50" draw:formula="?f20 / ?f6"/>
                <draw:equation draw:name="f51" draw:formula="?f21 / ?f7"/>
                <draw:equation draw:name="f52" draw:formula="?f22 / ?f6"/>
                <draw:equation draw:name="f53" draw:formula="?f23 / ?f6"/>
                <draw:equation draw:name="f54" draw:formula="?f24 / ?f7"/>
                <draw:equation draw:name="f55" draw:formula="?f25 / ?f6"/>
                <draw:equation draw:name="f56" draw:formula="?f26 / ?f7"/>
                <draw:equation draw:name="f57" draw:formula="?f27 / ?f7"/>
                <draw:equation draw:name="f58" draw:formula="?f28 / ?f6"/>
                <draw:equation draw:name="f59" draw:formula="?f29 / ?f7"/>
                <draw:equation draw:name="f60" draw:formula="?f30 / ?f6"/>
                <draw:equation draw:name="f61" draw:formula="?f31 / ?f7"/>
                <draw:equation draw:name="f62" draw:formula="?f32 / ?f6"/>
                <draw:equation draw:name="f63" draw:formula="?f33 / ?f6"/>
                <draw:equation draw:name="f64" draw:formula="?f34 / ?f7"/>
                <draw:equation draw:name="f65" draw:formula="?f35 / ?f6"/>
                <draw:equation draw:name="f66" draw:formula="?f36 / ?f6"/>
                <draw:equation draw:name="f67" draw:formula="?f37 / ?f7"/>
                <draw:equation draw:name="f68" draw:formula="0 / ?f6"/>
                <draw:equation draw:name="f69" draw:formula="?f1 / ?f6"/>
                <draw:equation draw:name="f70" draw:formula="0 / ?f7"/>
                <draw:equation draw:name="f71" draw:formula="?f3 / ?f7"/>
              </draw:enhanced-geometry>
            </draw:custom-shape>
          </draw:g>
          <draw:g draw:name="Group 24" draw:id="id97">
            <svg:title/>
            <svg:desc/>
            <draw:frame draw:id="id106" draw:style-name="a753" draw:name="Picture 25" svg:x="2.72222in" svg:y="0.85243in" svg:width="0.14063in" svg:height="0.14062in" style:rel-width="scale" style:rel-height="scale">
              <draw:image xlink:href="media/image6.png" xlink:type="simple" xlink:show="embed" xlink:actuate="onLoad"/>
              <svg:title/>
              <svg:desc/>
            </draw:frame>
            <draw:frame draw:id="id107" draw:style-name="a754" draw:name="Picture 26" svg:x="2.90799in" svg:y="0.85243in" svg:width="0.13021in" svg:height="0.14062in" style:rel-width="scale" style:rel-height="scale">
              <draw:image xlink:href="media/image7.png" xlink:type="simple" xlink:show="embed" xlink:actuate="onLoad"/>
              <svg:title/>
              <svg:desc/>
            </draw:frame>
          </draw:g>
          <draw:g draw:name="Group 27" draw:id="id98">
            <svg:title/>
            <svg:desc/>
            <draw:frame draw:id="id99" draw:style-name="a744" draw:name="Picture 28" svg:x="1.70313in" svg:y="1.07986in" svg:width="0.15451in" svg:height="0.14583in" style:rel-width="scale" style:rel-height="scale">
              <draw:image xlink:href="media/image8.png" xlink:type="simple" xlink:show="embed" xlink:actuate="onLoad"/>
              <svg:title/>
              <svg:desc/>
            </draw:frame>
            <draw:frame draw:id="id100" draw:style-name="a745" draw:name="Picture 29" svg:x="1.88715in" svg:y="1.07986in" svg:width="0.17708in" svg:height="0.14583in" style:rel-width="scale" style:rel-height="scale">
              <draw:image xlink:href="media/image9.png" xlink:type="simple" xlink:show="embed" xlink:actuate="onLoad"/>
              <svg:title/>
              <svg:desc/>
            </draw:frame>
            <draw:frame draw:id="id101" draw:style-name="a746" draw:name="Picture 30" svg:x="2.09722in" svg:y="1.07292in" svg:width="0.39236in" svg:height="0.17708in" style:rel-width="scale" style:rel-height="scale">
              <draw:image xlink:href="media/image10.png" xlink:type="simple" xlink:show="embed" xlink:actuate="onLoad"/>
              <svg:title/>
              <svg:desc/>
            </draw:frame>
            <draw:frame draw:id="id102" draw:style-name="a747" draw:name="Picture 31" svg:x="2.51563in" svg:y="1.07986in" svg:width="0.17708in" svg:height="0.14583in" style:rel-width="scale" style:rel-height="scale">
              <draw:image xlink:href="media/image11.png" xlink:type="simple" xlink:show="embed" xlink:actuate="onLoad"/>
              <svg:title/>
              <svg:desc/>
            </draw:frame>
            <draw:custom-shape svg:x="2.72743in" svg:y="1.07986in" svg:width="0.14931in" svg:height="0.14063in" draw:id="id103" draw:style-name="a750" draw:name="Freeform 32">
              <svg:title/>
              <svg:desc/>
              <text:p text:style-name="a749" text:class-names="" text:cond-style-name=""><text:span text:style-name="a748" text:class-names=""/></text:p>
              <draw:enhanced-geometry xmlns:dr3d="urn:oasis:names:tc:opendocument:xmlns:dr3d:1.0" draw:type="non-primitive" svg:viewBox="0 0 138430 149859" draw:enhanced-path="M 137807 0 L 103035 0 103035 59690 34772 59690 34772 0 0 0 0 59690 0 88900 0 149860 34772 149860 34772 88900 103035 88900 103035 149860 137807 149860 137807 88900 137807 59690 137807 0 Z N" draw:text-areas="?f24 ?f26 ?f25 ?f27" draw:glue-points="?f16 ?f17 ?f18 ?f17 ?f18 ?f19 ?f20 ?f19 ?f20 ?f17 ?f21 ?f17 ?f21 ?f19 ?f21 ?f22 ?f21 ?f23 ?f20 ?f23 ?f20 ?f22 ?f18 ?f22 ?f18 ?f23 ?f16 ?f23 ?f16 ?f22 ?f16 ?f19 ?f16 ?f17" draw:glue-point-leaving-directions="-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8430"/>
                <draw:equation draw:name="f7" draw:formula="?f4 / 149859"/>
                <draw:equation draw:name="f8" draw:formula="137807 * ?f5 / 138430"/>
                <draw:equation draw:name="f9" draw:formula="0 * ?f4 / 149859"/>
                <draw:equation draw:name="f10" draw:formula="103035 * ?f5 / 138430"/>
                <draw:equation draw:name="f11" draw:formula="59690 * ?f4 / 149859"/>
                <draw:equation draw:name="f12" draw:formula="34772 * ?f5 / 138430"/>
                <draw:equation draw:name="f13" draw:formula="0 * ?f5 / 138430"/>
                <draw:equation draw:name="f14" draw:formula="88900 * ?f4 / 149859"/>
                <draw:equation draw:name="f15" draw:formula="149860 * ?f4 / 149859"/>
                <draw:equation draw:name="f16" draw:formula="?f8 / ?f6"/>
                <draw:equation draw:name="f17" draw:formula="?f9 / ?f7"/>
                <draw:equation draw:name="f18" draw:formula="?f10 / ?f6"/>
                <draw:equation draw:name="f19" draw:formula="?f11 / ?f7"/>
                <draw:equation draw:name="f20" draw:formula="?f12 / ?f6"/>
                <draw:equation draw:name="f21" draw:formula="?f13 / ?f6"/>
                <draw:equation draw:name="f22" draw:formula="?f14 / ?f7"/>
                <draw:equation draw:name="f23" draw:formula="?f15 / ?f7"/>
                <draw:equation draw:name="f24" draw:formula="0 / ?f6"/>
                <draw:equation draw:name="f25" draw:formula="?f1 / ?f6"/>
                <draw:equation draw:name="f26" draw:formula="0 / ?f7"/>
                <draw:equation draw:name="f27" draw:formula="?f3 / ?f7"/>
              </draw:enhanced-geometry>
            </draw:custom-shape>
            <draw:frame draw:id="id104" draw:style-name="a751" draw:name="Picture 33" svg:x="2.91146in" svg:y="1.07986in" svg:width="0.18403in" svg:height="0.17188in" style:rel-width="scale" style:rel-height="scale">
              <draw:image xlink:href="media/image12.png" xlink:type="simple" xlink:show="embed" xlink:actuate="onLoad"/>
              <svg:title/>
              <svg:desc/>
            </draw:frame>
            <draw:frame draw:id="id105" draw:style-name="a752" draw:name="Picture 34" svg:x="3.13021in" svg:y="1.07986in" svg:width="0.18229in" svg:height="0.14236in" style:rel-width="scale" style:rel-height="scale">
              <draw:image xlink:href="media/image13.png" xlink:type="simple" xlink:show="embed" xlink:actuate="onLoad"/>
              <svg:title/>
              <svg:desc/>
            </draw:frame>
          </draw:g>
        </draw:g>
        <draw:frame draw:id="id81" draw:style-name="a724" draw:name="Picture 1" svg:x="4.0816in" svg:y="0.11806in" svg:width="4.06771in" svg:height="1.81424in" style:rel-width="scale" style:rel-height="scale">
          <draw:image xlink:href="media/image14.png" xlink:type="simple" xlink:show="embed" xlink:actuate="onLoad"/>
          <svg:title/>
          <svg:desc/>
        </draw:frame>
        <draw:frame draw:id="id82" draw:style-name="a728" draw:name="Rectangle 10" svg:x="4.87327in" svg:y="0.34722in" svg:width="2.93403in" svg:height="2.04167in">
          <draw:text-box>
            <text:p text:style-name="a727" text:class-names="" text:cond-style-name=""><text:span text:style-name="a725" text:class-names="">МЕРОПРИЯТИЯ НА СЕНТЯБРЬ<text:line-break/>2026</text:span><text:span text:style-name="a726" text:class-names=""/></text:p>
          </draw:text-box>
          <svg:title/>
          <svg:desc/>
        </draw:frame>
        <draw:frame draw:id="id83" draw:style-name="a729" draw:name="Picture 38" svg:x="6.72917in" svg:y="10.48958in" svg:width="0.94271in" svg:height="0.94271in" style:rel-width="scale" style:rel-height="scale">
          <draw:image xlink:href="media/image15.png" xlink:type="simple" xlink:show="embed" xlink:actuate="onLoad"/>
          <svg:title/>
          <svg:desc/>
        </draw:frame>
        <draw:frame draw:id="id84" draw:style-name="a730" draw:name="Picture 37" svg:x="6.73958in" svg:y="8.86887in" svg:width="0.65799in" svg:height="0.56424in" style:rel-width="scale" style:rel-height="scale">
          <draw:image xlink:href="media/image16.png" xlink:type="simple" xlink:show="embed" xlink:actuate="onLoad"/>
          <svg:title/>
          <svg:desc/>
        </draw:frame>
        <draw:g draw:name="Group 3" draw:id="id85">
          <svg:title/>
          <svg:desc/>
          <draw:frame draw:id="id86" draw:style-name="a731" draw:name="Picture 4" svg:x="0.70486in" svg:y="8.94097in" svg:width="0.11111in" svg:height="0.14236in" style:rel-width="scale" style:rel-height="scale">
            <draw:image xlink:href="media/image17.png" xlink:type="simple" xlink:show="embed" xlink:actuate="onLoad"/>
            <svg:title/>
            <svg:desc/>
          </draw:frame>
          <draw:custom-shape svg:x="0.84375in" svg:y="8.94444in" svg:width="0.10069in" svg:height="0.13889in" draw:id="id87" draw:style-name="a734" draw:name="Freeform 5">
            <svg:title/>
            <svg:desc/>
            <text:p text:style-name="a733" text:class-names="" text:cond-style-name=""><text:span text:style-name="a732" text:class-names=""/></text:p>
            <draw:enhanced-geometry xmlns:dr3d="urn:oasis:names:tc:opendocument:xmlns:dr3d:1.0" draw:type="non-primitive" svg:viewBox="0 0 94615 129540" draw:enhanced-path="M 94272 0 L 0 0 0 20320 0 59690 0 80010 0 129540 23952 129540 23952 80010 86321 80010 86321 59690 23952 59690 23952 20320 94272 20320 94272 0 Z N" draw:text-areas="?f26 ?f28 ?f27 ?f29" draw:glue-points="?f17 ?f18 ?f19 ?f18 ?f19 ?f20 ?f19 ?f21 ?f19 ?f22 ?f19 ?f23 ?f24 ?f23 ?f24 ?f22 ?f25 ?f22 ?f25 ?f21 ?f24 ?f21 ?f24 ?f20 ?f17 ?f20 ?f17 ?f18" draw:glue-point-leaving-directions="-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4615"/>
              <draw:equation draw:name="f7" draw:formula="?f4 / 129540"/>
              <draw:equation draw:name="f8" draw:formula="94272 * ?f5 / 94615"/>
              <draw:equation draw:name="f9" draw:formula="0 * ?f4 / 129540"/>
              <draw:equation draw:name="f10" draw:formula="0 * ?f5 / 94615"/>
              <draw:equation draw:name="f11" draw:formula="20320 * ?f4 / 129540"/>
              <draw:equation draw:name="f12" draw:formula="59690 * ?f4 / 129540"/>
              <draw:equation draw:name="f13" draw:formula="80010 * ?f4 / 129540"/>
              <draw:equation draw:name="f14" draw:formula="129540 * ?f4 / 129540"/>
              <draw:equation draw:name="f15" draw:formula="23952 * ?f5 / 94615"/>
              <draw:equation draw:name="f16" draw:formula="86321 * ?f5 / 94615"/>
              <draw:equation draw:name="f17" draw:formula="?f8 / ?f6"/>
              <draw:equation draw:name="f18" draw:formula="?f9 / ?f7"/>
              <draw:equation draw:name="f19" draw:formula="?f10 / ?f6"/>
              <draw:equation draw:name="f20" draw:formula="?f11 / ?f7"/>
              <draw:equation draw:name="f21" draw:formula="?f12 / ?f7"/>
              <draw:equation draw:name="f22" draw:formula="?f13 / ?f7"/>
              <draw:equation draw:name="f23" draw:formula="?f14 / ?f7"/>
              <draw:equation draw:name="f24" draw:formula="?f15 / ?f6"/>
              <draw:equation draw:name="f25" draw:formula="?f16 / ?f6"/>
              <draw:equation draw:name="f26" draw:formula="0 / ?f6"/>
              <draw:equation draw:name="f27" draw:formula="?f1 / ?f6"/>
              <draw:equation draw:name="f28" draw:formula="0 / ?f7"/>
              <draw:equation draw:name="f29" draw:formula="?f3 / ?f7"/>
            </draw:enhanced-geometry>
          </draw:custom-shape>
          <draw:frame draw:id="id88" draw:style-name="a735" draw:name="Picture 6" svg:x="0.97222in" svg:y="8.94097in" svg:width="0.31771in" svg:height="0.14236in" style:rel-width="scale" style:rel-height="scale">
            <draw:image xlink:href="media/image18.png" xlink:type="simple" xlink:show="embed" xlink:actuate="onLoad"/>
            <svg:title/>
            <svg:desc/>
          </draw:frame>
          <draw:frame draw:id="id89" draw:style-name="a736" draw:name="Picture 7" svg:x="1.31424in" svg:y="8.94097in" svg:width="0.34722in" svg:height="0.14236in" style:rel-width="scale" style:rel-height="scale">
            <draw:image xlink:href="media/image19.png" xlink:type="simple" xlink:show="embed" xlink:actuate="onLoad"/>
            <svg:title/>
            <svg:desc/>
          </draw:frame>
          <draw:frame draw:id="id90" draw:style-name="a737" draw:name="Picture 8" svg:x="1.69097in" svg:y="8.94444in" svg:width="0.11806in" svg:height="0.13889in" style:rel-width="scale" style:rel-height="scale">
            <draw:image xlink:href="media/image20.png" xlink:type="simple" xlink:show="embed" xlink:actuate="onLoad"/>
            <svg:title/>
            <svg:desc/>
          </draw:frame>
          <draw:frame draw:id="id91" draw:style-name="a738" draw:name="Picture 9" svg:x="1.83681in" svg:y="8.94444in" svg:width="0.12153in" svg:height="0.14063in" style:rel-width="scale" style:rel-height="scale">
            <draw:image xlink:href="media/image21.png" xlink:type="simple" xlink:show="embed" xlink:actuate="onLoad"/>
            <svg:title/>
            <svg:desc/>
          </draw:frame>
        </draw:g>
        <presentation:notes draw:style-name="a768">
          <draw:frame draw:id="id112" draw:style-name="a765" draw:name="Номер слайда 6" svg:x="4.67953in" svg:y="11.10827in" svg:width="3.5878in" svg:height="0.58425in">
            <draw:text-box>
              <text:p text:style-name="a764" text:class-names="" text:cond-style-name=""><text:span text:style-name="a763" text:class-names=""><text:page-number style:num-format="1" text:fixed="false"/></text:span></text:p>
            </draw:text-box>
            <svg:title/>
            <svg:desc/>
          </draw:frame>
          <draw:page-thumbnail draw:page-number="1" svg:x="2.58333in" svg:y="0.88889in" svg:width="3.09896in" svg:height="4.38368in" presentation:class="page" draw:id="id113" presentation:style-name="a766" draw:name="Образ слайда 1">
            <svg:title/>
            <svg:desc/>
          </draw:page-thumbnail>
          <draw:frame draw:id="id114" presentation:style-name="a767" draw:name="Заметки 2" svg:x="0.82677in" svg:y="5.55394in" svg:width="6.61378in" svg:height="5.26142in" presentation:class="notes" presentation:placeholder="true">
            <draw:text-box/>
            <svg:title/>
            <svg:desc/>
          </draw:frame>
        </presentation:notes>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styles>
    <style:presentation-page-layout style:name="Master1-PPL1" style:display-name="Титульный слайд">
      <presentation:placeholder presentation:object="title" svg:x="1.03299in" svg:y="1.91319in" svg:width="6.19792in" svg:height="4.07292in"/>
      <presentation:placeholder presentation:object="subtitle" svg:x="1.03299in" svg:y="6.14236in" svg:width="6.19792in" svg:height="2.82292in"/>
      <presentation:placeholder presentation:object="footer" svg:x="2.8122in" svg:y="10.87598in" svg:width="2.64646in" svg:height="0.58425in"/>
      <presentation:placeholder presentation:object="date-time" svg:x="0.41339in" svg:y="10.87598in" svg:width="1.90197in" svg:height="0.58425in"/>
      <presentation:placeholder presentation:object="page-number" svg:x="5.95512in" svg:y="10.87598in" svg:width="1.90197in" svg:height="0.58425in"/>
    </style:presentation-page-layout>
    <style:presentation-page-layout style:name="Master1-PPL2" style:display-name="Заголовок и объект">
      <presentation:placeholder presentation:object="title" svg:x="5.27441in" svg:y="0.34646in" svg:width="2.53307in" svg:height="1.22756in"/>
      <presentation:placeholder presentation:object="object" svg:x="0.41339in" svg:y="2.68976in" svg:width="7.44331in" svg:height="7.71811in"/>
      <presentation:placeholder presentation:object="footer" svg:x="2.8122in" svg:y="10.87598in" svg:width="2.64646in" svg:height="0.58425in"/>
      <presentation:placeholder presentation:object="date-time" svg:x="0.41339in" svg:y="10.87598in" svg:width="1.90197in" svg:height="0.58425in"/>
      <presentation:placeholder presentation:object="page-number" svg:x="5.95512in" svg:y="10.87598in" svg:width="1.90197in" svg:height="0.58425in"/>
    </style:presentation-page-layout>
    <style:presentation-page-layout style:name="Master1-PPL3" style:display-name="Заголовок раздела">
      <presentation:placeholder presentation:object="title" svg:x="0.56424in" svg:y="2.91493in" svg:width="7.12674in" svg:height="4.86458in"/>
      <presentation:placeholder presentation:object="outline" svg:x="0.56424in" svg:y="7.82639in" svg:width="7.12674in" svg:height="2.55729in"/>
      <presentation:placeholder presentation:object="footer" svg:x="2.8122in" svg:y="10.87598in" svg:width="2.64646in" svg:height="0.58425in"/>
      <presentation:placeholder presentation:object="date-time" svg:x="0.41339in" svg:y="10.87598in" svg:width="1.90197in" svg:height="0.58425in"/>
      <presentation:placeholder presentation:object="page-number" svg:x="5.95512in" svg:y="10.87598in" svg:width="1.90197in" svg:height="0.58425in"/>
    </style:presentation-page-layout>
    <style:presentation-page-layout style:name="Master1-PPL4" style:display-name="Два объекта">
      <presentation:placeholder presentation:object="title" svg:x="5.27441in" svg:y="0.34646in" svg:width="2.53307in" svg:height="1.22756in"/>
      <presentation:placeholder presentation:object="object" svg:x="0.41319in" svg:y="2.68924in" svg:width="3.63715in" svg:height="7.71875in"/>
      <presentation:placeholder presentation:object="object" svg:x="4.21701in" svg:y="2.68924in" svg:width="3.63889in" svg:height="7.71875in"/>
      <presentation:placeholder presentation:object="footer" svg:x="2.8122in" svg:y="10.87598in" svg:width="2.64646in" svg:height="0.58425in"/>
      <presentation:placeholder presentation:object="date-time" svg:x="0.41339in" svg:y="10.87598in" svg:width="1.90197in" svg:height="0.58425in"/>
      <presentation:placeholder presentation:object="page-number" svg:x="5.95512in" svg:y="10.87598in" svg:width="1.90197in" svg:height="0.58425in"/>
    </style:presentation-page-layout>
    <style:presentation-page-layout style:name="Master1-PPL5" style:display-name="Сравнение">
      <presentation:placeholder presentation:object="title" svg:x="0.56944in" svg:y="0.62326in" svg:width="7.12674in" svg:height="2.26042in"/>
      <presentation:placeholder presentation:object="outline" svg:x="0.56944in" svg:y="2.86632in" svg:width="3.49653in" svg:height="1.40625in"/>
      <presentation:placeholder presentation:object="object" svg:x="0.56944in" svg:y="4.27257in" svg:width="3.49653in" svg:height="6.28299in"/>
      <presentation:placeholder presentation:object="outline" svg:x="4.18403in" svg:y="2.86632in" svg:width="3.51215in" svg:height="1.40625in"/>
      <presentation:placeholder presentation:object="object" svg:x="4.18403in" svg:y="4.27257in" svg:width="3.51215in" svg:height="6.28299in"/>
      <presentation:placeholder presentation:object="footer" svg:x="2.8122in" svg:y="10.87598in" svg:width="2.64646in" svg:height="0.58425in"/>
      <presentation:placeholder presentation:object="date-time" svg:x="0.41339in" svg:y="10.87598in" svg:width="1.90197in" svg:height="0.58425in"/>
      <presentation:placeholder presentation:object="page-number" svg:x="5.95512in" svg:y="10.87598in" svg:width="1.90197in" svg:height="0.58425in"/>
    </style:presentation-page-layout>
    <style:presentation-page-layout style:name="Master1-PPL6" style:display-name="Только заголовок">
      <presentation:placeholder presentation:object="title" svg:x="5.27441in" svg:y="0.34646in" svg:width="2.53307in" svg:height="1.22756in"/>
      <presentation:placeholder presentation:object="footer" svg:x="2.8122in" svg:y="10.87598in" svg:width="2.64646in" svg:height="0.58425in"/>
      <presentation:placeholder presentation:object="date-time" svg:x="0.41339in" svg:y="10.87598in" svg:width="1.90197in" svg:height="0.58425in"/>
      <presentation:placeholder presentation:object="page-number" svg:x="5.95512in" svg:y="10.87598in" svg:width="1.90197in" svg:height="0.58425in"/>
    </style:presentation-page-layout>
    <style:presentation-page-layout style:name="Master1-PPL7" style:display-name="Пустой слайд">
      <presentation:placeholder presentation:object="footer" svg:x="2.8122in" svg:y="10.87598in" svg:width="2.64646in" svg:height="0.58425in"/>
      <presentation:placeholder presentation:object="date-time" svg:x="0.41339in" svg:y="10.87598in" svg:width="1.90197in" svg:height="0.58425in"/>
      <presentation:placeholder presentation:object="page-number" svg:x="5.95512in" svg:y="10.87598in" svg:width="1.90197in" svg:height="0.58425in"/>
    </style:presentation-page-layout>
    <style:presentation-page-layout style:name="Master1-PPL8" style:display-name="Объект с подписью">
      <presentation:placeholder presentation:object="title" svg:x="0.56944in" svg:y="0.77951in" svg:width="2.66493in" svg:height="2.72917in"/>
      <presentation:placeholder presentation:object="object" svg:x="3.51389in" svg:y="1.68403in" svg:width="4.18229in" svg:height="8.31076in"/>
      <presentation:placeholder presentation:object="outline" svg:x="0.56944in" svg:y="3.50868in" svg:width="2.66493in" svg:height="6.5in"/>
      <presentation:placeholder presentation:object="footer" svg:x="2.8122in" svg:y="10.87598in" svg:width="2.64646in" svg:height="0.58425in"/>
      <presentation:placeholder presentation:object="date-time" svg:x="0.41339in" svg:y="10.87598in" svg:width="1.90197in" svg:height="0.58425in"/>
      <presentation:placeholder presentation:object="page-number" svg:x="5.95512in" svg:y="10.87598in" svg:width="1.90197in" svg:height="0.58425in"/>
    </style:presentation-page-layout>
    <style:presentation-page-layout style:name="Master1-PPL9" style:display-name="Рисунок с подписью">
      <presentation:placeholder presentation:object="title" svg:x="0.56944in" svg:y="0.77951in" svg:width="2.66493in" svg:height="2.72917in"/>
      <presentation:placeholder presentation:object="graphic" svg:x="3.51389in" svg:y="1.68403in" svg:width="4.18229in" svg:height="8.31076in"/>
      <presentation:placeholder presentation:object="outline" svg:x="0.56944in" svg:y="3.50868in" svg:width="2.66493in" svg:height="6.5in"/>
      <presentation:placeholder presentation:object="footer" svg:x="2.8122in" svg:y="10.87598in" svg:width="2.64646in" svg:height="0.58425in"/>
      <presentation:placeholder presentation:object="date-time" svg:x="0.41339in" svg:y="10.87598in" svg:width="1.90197in" svg:height="0.58425in"/>
      <presentation:placeholder presentation:object="page-number" svg:x="5.95512in" svg:y="10.87598in" svg:width="1.90197in" svg:height="0.58425in"/>
    </style:presentation-page-layout>
    <style:presentation-page-layout style:name="Master1-PPL10" style:display-name="Заголовок и вертикальный текст">
      <presentation:placeholder presentation:object="title" svg:x="5.27441in" svg:y="0.34646in" svg:width="2.53307in" svg:height="1.22756in"/>
      <presentation:placeholder presentation:object="outline" svg:x="0.41339in" svg:y="2.68976in" svg:width="7.44331in" svg:height="7.71811in"/>
      <presentation:placeholder presentation:object="footer" svg:x="2.8122in" svg:y="10.87598in" svg:width="2.64646in" svg:height="0.58425in"/>
      <presentation:placeholder presentation:object="date-time" svg:x="0.41339in" svg:y="10.87598in" svg:width="1.90197in" svg:height="0.58425in"/>
      <presentation:placeholder presentation:object="page-number" svg:x="5.95512in" svg:y="10.87598in" svg:width="1.90197in" svg:height="0.58425in"/>
    </style:presentation-page-layout>
    <style:presentation-page-layout style:name="Master1-PPL11" style:display-name="Вертикальный заголовок и текст">
      <presentation:placeholder presentation:object="title" svg:x="5.99653in" svg:y="0.34722in" svg:width="1.85938in" svg:height="10.06076in"/>
      <presentation:placeholder presentation:object="outline" svg:x="0.41319in" svg:y="0.34722in" svg:width="5.41667in" svg:height="10.06076in"/>
      <presentation:placeholder presentation:object="footer" svg:x="2.8122in" svg:y="10.87598in" svg:width="2.64646in" svg:height="0.58425in"/>
      <presentation:placeholder presentation:object="date-time" svg:x="0.41339in" svg:y="10.87598in" svg:width="1.90197in" svg:height="0.58425in"/>
      <presentation:placeholder presentation:object="page-number" svg:x="5.95512in" svg:y="10.87598in" svg:width="1.90197in" svg:height="0.58425in"/>
    </style:presentation-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ageLayout1">
      <style:page-layout-properties fo:page-width="8.26389in" fo:page-height="11.69444in" style:print-orientation="portrait" style:register-truth-ref-style-name=""/>
    </style:page-layout>
    <style:page-layout style:name="pageLayout2">
      <style:page-layout-properties fo:page-width="8.26736in" fo:page-height="11.69271in" style:print-orientation="portrait" style:register-truth-ref-style-name=""/>
    </style:page-layout>
    <style:page-layout style:name="pageLayout3">
      <style:page-layout-properties fo:page-width="8.26736in" fo:page-height="11.69271in" style:print-orientation="portrait" style:register-truth-ref-style-name=""/>
    </style:page-layout>
    <style:style style:family="presentation" style:name="a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5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19">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2">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25">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28">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2">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06">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7">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8">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0">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12">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15">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18">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22">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3">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0">
      <style:graphic-properties draw:fill="none" draw:stroke="none"/>
    </style:style>
    <style:style style:family="paragraph" style:name="a42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generic="roman" style:font-pitch="variable" style:font-pitch-asian="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82">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6">
      <style:graphic-properties draw:fill="none" draw:stroke="none"/>
    </style:style>
    <style:style style:family="presentation" style:name="a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27">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generic="roman" style:font-pitch="variable" style:font-pitch-asian="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3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428">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1">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8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1">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53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2">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3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87">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3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8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535">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0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6">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375in" style:font-size-asian="0.375in" style:font-size-complex="0.37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37">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375in" style:font-size-asian="0.375in" style:font-size-complex="0.37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7">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9">
      <style:graphic-properties fo:wrap-option="wrap" fo:padding-top="0in" fo:padding-bottom="0in" fo:padding-left="0in" fo:padding-right="0in" draw:textarea-vertical-align="middle" draw:textarea-horizontal-align="right" draw:fill="none" draw:stroke="none" draw:auto-grow-width="false" draw:auto-grow-height="false"/>
      <style:paragraph-properties style:font-independent-line-spacing="true" style:writing-mode="tb-rl"/>
    </style:style>
    <style:style style:family="text" style:name="a211">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2">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4">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7">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8">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2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21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1">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2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25">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26">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375in" style:font-size-asian="0.375in" style:font-size-complex="0.37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327">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375in" style:font-size-asian="0.375in" style:font-size-complex="0.37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2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0">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29">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43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3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9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43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0">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3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9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541">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9">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9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11">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7">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43">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375in" style:font-size-asian="0.375in" style:font-size-complex="0.37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44">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375in" style:font-size-asian="0.375in" style:font-size-complex="0.37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4">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6">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7">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8">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9">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1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2">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25">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7">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0">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33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33">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5">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38">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9">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4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44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43">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44">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44444in" style:font-size-asian="0.44444in" style:font-size-complex="0.44444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445">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44444in" style:font-size-asian="0.44444in" style:font-size-complex="0.44444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4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7">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text" style:name="a448">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44444in" style:font-size-asian="0.44444in" style:font-size-complex="0.44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0">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44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2">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3">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4">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556">
      <style:graphic-properties fo:wrap-option="wrap" fo:padding-top="0in" fo:padding-bottom="0in" fo:padding-left="0in" fo:padding-right="0in" draw:textarea-vertical-align="top" draw:textarea-horizontal-align="right" draw:fill="none" draw:stroke="none" draw:auto-grow-width="false" draw:auto-grow-height="false"/>
      <style:paragraph-properties style:font-independent-line-spacing="true" style:writing-mode="tb-rl"/>
    </style:style>
    <style:style style:family="text" style:name="a126">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7">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7">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0">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2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1">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3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234">
      <style:graphic-properties draw:fill="none" draw:stroke="none"/>
    </style:style>
    <style:style style:family="text" style:name="a235">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generic="roman" style:font-pitch="variable" style:font-pitch-asian="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6">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34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8">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3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2">
      <style:graphic-properties draw:fill="none" draw:stroke="none"/>
    </style:style>
    <style:style style:family="text" style:name="a343">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generic="roman" style:font-pitch="variable" style:font-pitch-asian="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4">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4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4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49">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1">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2222in" style:font-size-asian="0.22222in" style:font-size-complex="0.22222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2">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55">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58">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0">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0">
      <style:graphic-properties draw:fill="none" draw:stroke="none"/>
    </style:style>
    <style:style style:family="text" style:name="a131">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generic="roman" style:font-pitch="variable" style:font-pitch-asian="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2">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5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4">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5">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6">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56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2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569">
      <style:graphic-properties draw:fill="none" draw:stroke="none"/>
    </style:style>
    <style:style style:family="paragraph" style:name="a13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1">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4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44">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247">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24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352">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355">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5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460">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359">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46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63">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4">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467">
      <style:graphic-properties draw:fill="none" draw:stroke="none"/>
    </style:style>
    <style:style style:family="text" style:name="a468">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generic="roman" style:font-pitch="variable" style:font-pitch-asian="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70">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generic="roman" style:font-pitch="variable" style:font-pitch-asian="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1">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9">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4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57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4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57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4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57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47">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5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25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579">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83333in" style:font-size-asian="0.83333in" style:font-size-complex="0.83333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251">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9">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83333in" style:font-size-asian="0.83333in" style:font-size-complex="0.83333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52">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375in" style:font-size-asian="0.375in" style:font-size-complex="0.37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53">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375in" style:font-size-asian="0.375in" style:font-size-complex="0.37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5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5">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256">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57">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0">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3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63">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5">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68">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69">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1">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74">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77">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47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51">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text" style:name="a582">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
      <style:text-properties fo:font-variant="normal" fo:text-transform="none" fo:color="#898989"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8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1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586">
      <style:drawing-page-properties draw:fill="none" presentation:visibility="visible" draw:background-size="border" presentation:background-objects-visible="false" presentation:display-header="false" presentation:display-footer="false" presentation:display-page-number="false" presentation:display-date-time="false"/>
    </style:style>
    <style:style style:family="text" style:name="a15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7">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0">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89">
      <style:graphic-properties fo:wrap-option="no-wrap" fo:padding-top="0.04921in" fo:padding-bottom="0.04921in" fo:padding-left="0.09843in" fo:padding-right="0.09843in" draw:textarea-vertical-align="top" draw:textarea-horizontal-align="left" draw:fill="none" draw:stroke="none" draw:auto-grow-width="false" draw:auto-grow-height="false"/>
      <style:paragraph-properties style:font-independent-line-spacing="false" style:writing-mode="lr-tb"/>
    </style:style>
    <style:style style:family="presentation" style:name="a1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61">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2">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5">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6">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8">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6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2">
      <style:graphic-properties draw:fill="none" draw:stroke="none"/>
    </style:style>
    <style:style style:family="text" style:name="a373">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generic="roman" style:font-pitch="variable" style:font-pitch-asian="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4">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7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80">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9">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48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84">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85">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375in" style:font-size-asian="0.375in" style:font-size-complex="0.37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486">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375in" style:font-size-asian="0.375in" style:font-size-complex="0.37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87">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8">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590">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9">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1">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92">
      <style:graphic-properties fo:wrap-option="no-wrap" fo:padding-top="0.04921in" fo:padding-bottom="0.04921in" fo:padding-left="0.09843in" fo:padding-right="0.09843in" draw:textarea-vertical-align="top" draw:textarea-horizontal-align="left" draw:fill="none" draw:stroke="none" draw:auto-grow-width="false" draw:auto-grow-height="false"/>
      <style:paragraph-properties style:font-independent-line-spacing="false" style:writing-mode="lr-tb"/>
    </style:style>
    <style:style style:family="paragraph" style:name="a16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3">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59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95">
      <style:graphic-properties fo:wrap-option="no-wrap" fo:padding-top="0.04921in" fo:padding-bottom="0.04921in" fo:padding-left="0.09843in" fo:padding-right="0.09843in" draw:textarea-vertical-align="bottom" draw:textarea-horizontal-align="left" draw:fill="none" draw:stroke="none" draw:auto-grow-width="false" draw:auto-grow-height="false"/>
      <style:paragraph-properties style:font-independent-line-spacing="false" style:writing-mode="lr-tb"/>
    </style:style>
    <style:style style:family="text" style:name="a165">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6">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598">
      <style:graphic-properties fo:wrap-option="no-wrap" fo:padding-top="0.04921in" fo:padding-bottom="0.04921in" fo:padding-left="0.09843in" fo:padding-right="0.09843in" draw:textarea-vertical-align="bottom" draw:textarea-horizontal-align="left" draw:fill="none" draw:stroke="none" draw:auto-grow-width="false" draw:auto-grow-height="false"/>
      <style:paragraph-properties style:font-independent-line-spacing="false" style:writing-mode="lr-tb"/>
    </style:style>
    <style:style style:family="presentation" style:name="a168">
      <style:graphic-properties draw:fill="none" draw:stroke="none"/>
    </style:style>
    <style:style style:family="text" style:name="a271">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9">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generic="roman" style:font-pitch="variable" style:font-pitch-asian="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2">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76">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77">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27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382">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385">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8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490">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89">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92">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5">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6">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8">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0">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72">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75">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80">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8">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1">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2">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5">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6">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0">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44444in" style:font-size-asian="0.44444in" style:font-size-complex="0.44444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88">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1">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44444in" style:font-size-asian="0.44444in" style:font-size-complex="0.44444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8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3">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text" style:name="a394">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44444in" style:font-size-asian="0.44444in" style:font-size-complex="0.44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6">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38889in" style:font-size-asian="0.38889in" style:font-size-complex="0.38889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7">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9">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8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81">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8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85">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6">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375in" style:font-size-asian="0.375in" style:font-size-complex="0.37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7">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375in" style:font-size-asian="0.375in" style:font-size-complex="0.37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8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9">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291">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2">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9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99">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1">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6">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2">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5">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9">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42">
      <style:graphic-properties draw:fill="none" draw:stroke="none"/>
    </style:style>
    <style:style style:family="text" style:name="a43">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generic="roman" style:font-pitch="variable" style:font-pitch-asian="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9">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0">
      <style:drawing-page-properties draw:fill="solid" draw:fill-color="#ffffff" draw:opacity="100%" presentation:transition-type="manual" presentation:transition-speed="slow" presentation:visibility="visible" draw:background-size="border" presentation:background-objects-visible="false" presentation:display-header="false" presentation:display-footer="false" presentation:display-page-number="false" presentation:display-date-time="false"/>
    </style:style>
    <style:style style:family="text" style:name="a1">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375in" style:font-size-asian="0.375in" style:font-size-complex="0.375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4">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2">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55">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1">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2">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50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9">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505">
      <style:graphic-properties fo:wrap-option="wrap" fo:padding-top="0in" fo:padding-bottom="0in" fo:padding-left="0in" fo:padding-right="0in" draw:textarea-vertical-align="top" draw:textarea-horizontal-align="right" draw:fill="none" draw:stroke="none" draw:auto-grow-width="false" draw:auto-grow-height="false"/>
      <style:paragraph-properties style:font-independent-line-spacing="true" style:writing-mode="tb-rl"/>
    </style:style>
    <style:style style:family="text" style:name="a50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09">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0">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2">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83333in" style:font-size-asian="0.83333in" style:font-size-complex="0.83333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61">
      <style:text-properties fo:font-variant="normal" fo:text-transform="none" fo:color="#ffffff" style:text-line-through-type="none" style:text-line-through-style="none" style:text-line-through-width="auto" style:text-line-through-color="font-color" style:text-position="0% 100%" fo:font-family="Calibri" style:font-family-asian="Microsoft YaHei" style:font-family-complex="Calibri" style:font-family-generic="roman" style:font-pitch="variable" style:font-pitch-asian="variable" style:font-pitch-complex="variable" fo:font-size="0.83333in" style:font-size-asian="0.83333in" style:font-size-complex="0.83333in" fo:letter-spacing="0in" fo:language="ru" fo:country="RU"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405">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6">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3">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paragraph" style:name="a407">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1">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66">
      <style:paragraph-properties fo:line-height="100%" fo:text-align="center"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resentation" style:name="a5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8">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4">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5">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518">
      <style:graphic-properties draw:fill="none" draw:stroke="none"/>
    </style:style>
    <style:style style:family="text" style:name="a519">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generic="roman" style:font-pitch="variable" style:font-pitch-asian="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1">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04">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5">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308">
      <style:graphic-properties draw:fill="none" draw:stroke="none"/>
    </style:style>
    <style:style style:family="text" style:name="a410">
      <style:text-properties fo:font-variant="normal" fo:text-transform="none" fo:color="#000000" style:text-line-through-type="none" style:text-line-through-style="none" style:text-line-through-width="auto" style:text-line-through-color="font-color" style:text-position="0% 100%" fo:font-family="Calibri" style:font-family-asian="Microsoft YaHei" style:font-family-complex="Mangal" style:font-family-generic="roman" style:font-pitch="variable" style:font-pitch-asian="variable" style:font-pitch-complex="variable" fo:font-size="0.22222in" style:font-size-asian="0.22222in" style:font-size-complex="0.22222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9">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generic="roman" style:font-pitch="variable" style:font-pitch-asian="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1">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14">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73">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7">
      <style:text-properties fo:font-variant="normal" fo:text-transform="none" fo:color="#8b8b8b" style:text-line-through-type="none" style:text-line-through-style="none" style:text-line-through-width="auto" style:text-line-through-color="font-color" style:text-position="0% 100%" fo:font-family="Calibri" style:font-family-asian="Lucida Sans Unicode" style:font-family-complex="Tahoma"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0">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270">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30">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274">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200">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41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7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94">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204">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542">
      <text:list-level-style-number text:level="1" style:num-format="">
        <style:list-level-properties text:space-before="0in"/>
      </text:list-level-style-number>
      <text:list-level-style-number text:level="2" style:num-format="">
        <style:list-level-properties text:space-before="0in"/>
      </text:list-level-style-number>
      <text:list-level-style-number text:level="3" style:num-format="">
        <style:list-level-properties text:space-before="0in"/>
      </text:list-level-style-number>
      <text:list-level-style-number text:level="4" style:num-format="">
        <style:list-level-properties text:space-before="0in"/>
      </text:list-level-style-number>
      <text:list-level-style-number text:level="5" style:num-format="">
        <style:list-level-properties text:space-before="0in"/>
      </text:list-level-style-number>
      <text:list-level-style-number text:level="6" style:num-format="">
        <style:list-level-properties text:space-before="0in"/>
      </text:list-level-style-number>
      <text:list-level-style-number text:level="7" style:num-format="">
        <style:list-level-properties text:space-before="0in"/>
      </text:list-level-style-number>
      <text:list-level-style-number text:level="8" style:num-format="">
        <style:list-level-properties text:space-before="0in"/>
      </text:list-level-style-number>
      <text:list-level-style-number text:level="9" style:num-format="">
        <style:list-level-properties text:space-before="0in"/>
      </text:list-level-style-number>
    </text:list-style>
    <text:list-style style:name="a197">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545">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6">
      <text:list-level-style-number text:level="1" style:num-format="">
        <style:list-level-properties text:space-before="0in"/>
      </text:list-level-style-number>
      <text:list-level-style-number text:level="2" style:num-format="">
        <style:list-level-properties text:space-before="0in"/>
      </text:list-level-style-number>
      <text:list-level-style-number text:level="3" style:num-format="">
        <style:list-level-properties text:space-before="0in"/>
      </text:list-level-style-number>
      <text:list-level-style-number text:level="4" style:num-format="">
        <style:list-level-properties text:space-before="0in"/>
      </text:list-level-style-number>
      <text:list-level-style-number text:level="5" style:num-format="">
        <style:list-level-properties text:space-before="0in"/>
      </text:list-level-style-number>
      <text:list-level-style-number text:level="6" style:num-format="">
        <style:list-level-properties text:space-before="0in"/>
      </text:list-level-style-number>
      <text:list-level-style-number text:level="7" style:num-format="">
        <style:list-level-properties text:space-before="0in"/>
      </text:list-level-style-number>
      <text:list-level-style-number text:level="8" style:num-format="">
        <style:list-level-properties text:space-before="0in"/>
      </text:list-level-style-number>
      <text:list-level-style-number text:level="9" style:num-format="">
        <style:list-level-properties text:space-before="0in"/>
      </text:list-level-style-number>
    </text:list-style>
    <text:list-style style:name="a548">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12">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9">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15">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25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8">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106">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109">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491">
      <text:list-level-style-number text:level="1" style:num-format="">
        <style:list-level-properties text:space-before="0in"/>
      </text:list-level-style-number>
      <text:list-level-style-number text:level="2" style:num-format="">
        <style:list-level-properties text:space-before="0in"/>
      </text:list-level-style-number>
      <text:list-level-style-number text:level="3" style:num-format="">
        <style:list-level-properties text:space-before="0in"/>
      </text:list-level-style-number>
      <text:list-level-style-number text:level="4" style:num-format="">
        <style:list-level-properties text:space-before="0in"/>
      </text:list-level-style-number>
      <text:list-level-style-number text:level="5" style:num-format="">
        <style:list-level-properties text:space-before="0in"/>
      </text:list-level-style-number>
      <text:list-level-style-number text:level="6" style:num-format="">
        <style:list-level-properties text:space-before="0in"/>
      </text:list-level-style-number>
      <text:list-level-style-number text:level="7" style:num-format="">
        <style:list-level-properties text:space-before="0in"/>
      </text:list-level-style-number>
      <text:list-level-style-number text:level="8" style:num-format="">
        <style:list-level-properties text:space-before="0in"/>
      </text:list-level-style-number>
      <text:list-level-style-number text:level="9" style:num-format="">
        <style:list-level-properties text:space-before="0in"/>
      </text:list-level-style-number>
    </text:list-style>
    <text:list-style style:name="a15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00">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494">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284">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504">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210">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497">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287">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213">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551">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216">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555">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21">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264">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401">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24">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267">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404">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27">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398">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112">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408">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45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6">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290">
      <text:list-level-style-bullet text:level="1" text:bullet-char="–">
        <style:list-level-properties text:space-before="0in"/>
        <style:text-properties fo:font-family="StarSymbol" fo:font-size="75%"/>
      </text:list-level-style-bullet>
      <text:list-level-style-bullet text:level="2" text:bullet-char="–">
        <style:list-level-properties text:space-before="0in"/>
        <style:text-properties fo:font-family="StarSymbol" fo:font-size="75%"/>
      </text:list-level-style-bullet>
      <text:list-level-style-bullet text:level="3" text:bullet-char="–">
        <style:list-level-properties text:space-before="0in"/>
        <style:text-properties fo:font-family="StarSymbol" fo:font-size="75%"/>
      </text:list-level-style-bullet>
      <text:list-level-style-bullet text:level="4" text:bullet-char="–">
        <style:list-level-properties text:space-before="0in"/>
        <style:text-properties fo:font-family="StarSymbol" fo:font-size="75%"/>
      </text:list-level-style-bullet>
      <text:list-level-style-bullet text:level="5" text:bullet-char="–">
        <style:list-level-properties text:space-before="0in"/>
        <style:text-properties fo:font-family="StarSymbol" fo:font-size="75%"/>
      </text:list-level-style-bullet>
      <text:list-level-style-bullet text:level="6" text:bullet-char="–">
        <style:list-level-properties text:space-before="0in"/>
        <style:text-properties fo:font-family="StarSymbol" fo:font-size="75%"/>
      </text:list-level-style-bullet>
      <text:list-level-style-bullet text:level="7" text:bullet-char="–">
        <style:list-level-properties text:space-before="0in"/>
        <style:text-properties fo:font-family="StarSymbol" fo:font-size="75%"/>
      </text:list-level-style-bullet>
      <text:list-level-style-bullet text:level="8" text:bullet-char="–">
        <style:list-level-properties text:space-before="0in"/>
        <style:text-properties fo:font-family="StarSymbol" fo:font-size="75%"/>
      </text:list-level-style-bullet>
      <text:list-level-style-bullet text:level="9" text:bullet-char="–">
        <style:list-level-properties text:space-before="0in"/>
        <style:text-properties fo:font-family="StarSymbol" fo:font-size="75%"/>
      </text:list-level-style-bullet>
    </text:list-style>
    <text:list-style style:name="a294">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text:list-style style:name="a220">
      <text:list-level-style-bullet text:level="1" text:bullet-char="●">
        <style:list-level-properties text:space-before="0in"/>
        <style:text-properties fo:font-family="StarSymbol" fo:font-size="45%"/>
      </text:list-level-style-bullet>
      <text:list-level-style-bullet text:level="2" text:bullet-char="●">
        <style:list-level-properties text:space-before="0in"/>
        <style:text-properties fo:font-family="StarSymbol" fo:font-size="45%"/>
      </text:list-level-style-bullet>
      <text:list-level-style-bullet text:level="3" text:bullet-char="●">
        <style:list-level-properties text:space-before="0in"/>
        <style:text-properties fo:font-family="StarSymbol" fo:font-size="45%"/>
      </text:list-level-style-bullet>
      <text:list-level-style-bullet text:level="4" text:bullet-char="●">
        <style:list-level-properties text:space-before="0in"/>
        <style:text-properties fo:font-family="StarSymbol" fo:font-size="45%"/>
      </text:list-level-style-bullet>
      <text:list-level-style-bullet text:level="5" text:bullet-char="●">
        <style:list-level-properties text:space-before="0in"/>
        <style:text-properties fo:font-family="StarSymbol" fo:font-size="45%"/>
      </text:list-level-style-bullet>
      <text:list-level-style-bullet text:level="6" text:bullet-char="●">
        <style:list-level-properties text:space-before="0in"/>
        <style:text-properties fo:font-family="StarSymbol" fo:font-size="45%"/>
      </text:list-level-style-bullet>
      <text:list-level-style-bullet text:level="7" text:bullet-char="●">
        <style:list-level-properties text:space-before="0in"/>
        <style:text-properties fo:font-family="StarSymbol" fo:font-size="45%"/>
      </text:list-level-style-bullet>
      <text:list-level-style-bullet text:level="8" text:bullet-char="●">
        <style:list-level-properties text:space-before="0in"/>
        <style:text-properties fo:font-family="StarSymbol" fo:font-size="45%"/>
      </text:list-level-style-bullet>
      <text:list-level-style-bullet text:level="9" text:bullet-char="●">
        <style:list-level-properties text:space-before="0in"/>
        <style:text-properties fo:font-family="StarSymbol" fo:font-size="45%"/>
      </text:list-level-style-bullet>
    </text:list-style>
    <number:date-style xmlns:number="urn:oasis:names:tc:opendocument:xmlns:datastyle:1.0" style:name="a334"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59"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160"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26"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6"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64"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561"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18"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00"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122"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510"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72" number:transliteration-format="" number:transliteration-style="long">
      <number:day number:style="long" number:calendar="gregorian"/>
      <number:text>.</number:text>
      <number:month number:style="long" number:calendar="gregorian"/>
      <number:text>.</number:text>
      <number:year number:style="long" number:calendar="gregorian"/>
    </number:date-style>
  </office:automatic-styles>
  <office:master-styles>
    <draw:layer-set>
      <draw:layer draw:name="Master1-bg" draw:protected="true"/>
    </draw:layer-set>
    <style:master-page style:name="Master1-Обычный" style:page-layout-name="pageLayout1" draw:style-name="a0">
      <draw:frame draw:id="id0" presentation:style-name="a3" draw:name="Holder 2" svg:x="5.27441in" svg:y="0.34646in" svg:width="2.53307in" svg:height="1.22756in" presentation:class="title" presentation:placeholder="false">
        <draw:text-box>
          <text:p text:style-name="a2" text:class-names="" text:cond-style-name=""><text:span text:style-name="a1" text:class-names="">Для правки текста заголовка щелкните мышью</text:span></text:p>
        </draw:text-box>
        <svg:title/>
        <svg:desc/>
      </draw:frame>
      <draw:frame draw:id="id1" presentation:style-name="a31" draw:name="Holder 3" svg:x="0.41339in" svg:y="2.68976in" svg:width="7.44331in" svg:height="7.71811in" presentation:class="outline" presentation:placeholder="false">
        <draw:text-box>
          <text:list text:style-name="a6">
            <text:list-item>
              <text:p text:style-name="a5" text:class-names="" text:cond-style-name=""><text:span text:style-name="a4" text:class-names="">Для правки структуры щелкните мышью</text:span></text:p>
            </text:list-item>
          </text:list>
          <text:list text:style-name="a9">
            <text:list-item>
              <text:list text:style-name="a9">
                <text:list-item>
                  <text:p text:style-name="a8" text:class-names="" text:cond-style-name=""><text:span text:style-name="a7" text:class-names="">Второй уровень структуры</text:span></text:p>
                </text:list-item>
              </text:list>
            </text:list-item>
          </text:list>
          <text:list text:style-name="a12">
            <text:list-item>
              <text:list text:style-name="a12">
                <text:list-item>
                  <text:list text:style-name="a12">
                    <text:list-item>
                      <text:p text:style-name="a11" text:class-names="" text:cond-style-name=""><text:span text:style-name="a10" text:class-names="">Третий уровень структуры</text:span></text:p>
                    </text:list-item>
                  </text:list>
                </text:list-item>
              </text:list>
            </text:list-item>
          </text:list>
          <text:list text:style-name="a15">
            <text:list-item>
              <text:list text:style-name="a15">
                <text:list-item>
                  <text:list text:style-name="a15">
                    <text:list-item>
                      <text:list text:style-name="a15">
                        <text:list-item>
                          <text:p text:style-name="a14" text:class-names="" text:cond-style-name=""><text:span text:style-name="a13" text:class-names="">Четвёртый уровень структуры</text:span></text:p>
                        </text:list-item>
                      </text:list>
                    </text:list-item>
                  </text:list>
                </text:list-item>
              </text:list>
            </text:list-item>
          </text:list>
          <text:list text:style-name="a18">
            <text:list-item>
              <text:list text:style-name="a18">
                <text:list-item>
                  <text:list text:style-name="a18">
                    <text:list-item>
                      <text:list text:style-name="a18">
                        <text:list-item>
                          <text:list text:style-name="a18">
                            <text:list-item>
                              <text:p text:style-name="a17" text:class-names="" text:cond-style-name=""><text:span text:style-name="a16" text:class-names="">Пятый уровень структуры</text:span></text:p>
                            </text:list-item>
                          </text:list>
                        </text:list-item>
                      </text:list>
                    </text:list-item>
                  </text:list>
                </text:list-item>
              </text:list>
            </text:list-item>
          </text:list>
          <text:list text:style-name="a21">
            <text:list-item>
              <text:list text:style-name="a21">
                <text:list-item>
                  <text:list text:style-name="a21">
                    <text:list-item>
                      <text:list text:style-name="a21">
                        <text:list-item>
                          <text:list text:style-name="a21">
                            <text:list-item>
                              <text:list text:style-name="a21">
                                <text:list-item>
                                  <text:p text:style-name="a20" text:class-names="" text:cond-style-name=""><text:span text:style-name="a19" text:class-names="">Шестой уровень структуры</text:span></text:p>
                                </text:list-item>
                              </text:list>
                            </text:list-item>
                          </text:list>
                        </text:list-item>
                      </text:list>
                    </text:list-item>
                  </text:list>
                </text:list-item>
              </text:list>
            </text:list-item>
          </text:list>
          <text:list text:style-name="a24">
            <text:list-item>
              <text:list text:style-name="a24">
                <text:list-item>
                  <text:list text:style-name="a24">
                    <text:list-item>
                      <text:list text:style-name="a24">
                        <text:list-item>
                          <text:list text:style-name="a24">
                            <text:list-item>
                              <text:list text:style-name="a24">
                                <text:list-item>
                                  <text:list text:style-name="a24">
                                    <text:list-item>
                                      <text:p text:style-name="a23" text:class-names="" text:cond-style-name=""><text:span text:style-name="a22" text:class-names="">Седьмой уровень структуры</text:span></text:p>
                                    </text:list-item>
                                  </text:list>
                                </text:list-item>
                              </text:list>
                            </text:list-item>
                          </text:list>
                        </text:list-item>
                      </text:list>
                    </text:list-item>
                  </text:list>
                </text:list-item>
              </text:list>
            </text:list-item>
          </text:list>
          <text:list text:style-name="a27">
            <text:list-item>
              <text:list text:style-name="a27">
                <text:list-item>
                  <text:list text:style-name="a27">
                    <text:list-item>
                      <text:list text:style-name="a27">
                        <text:list-item>
                          <text:list text:style-name="a27">
                            <text:list-item>
                              <text:list text:style-name="a27">
                                <text:list-item>
                                  <text:list text:style-name="a27">
                                    <text:list-item>
                                      <text:list text:style-name="a27">
                                        <text:list-item>
                                          <text:p text:style-name="a26" text:class-names="" text:cond-style-name=""><text:span text:style-name="a25" text:class-names="">Восьмой уровень структуры</text:span></text:p>
                                        </text:list-item>
                                      </text:list>
                                    </text:list-item>
                                  </text:list>
                                </text:list-item>
                              </text:list>
                            </text:list-item>
                          </text:list>
                        </text:list-item>
                      </text:list>
                    </text:list-item>
                  </text:list>
                </text:list-item>
              </text:list>
            </text:list-item>
          </text:list>
          <text:list text:style-name="a30">
            <text:list-item>
              <text:list text:style-name="a30">
                <text:list-item>
                  <text:list text:style-name="a30">
                    <text:list-item>
                      <text:list text:style-name="a30">
                        <text:list-item>
                          <text:list text:style-name="a30">
                            <text:list-item>
                              <text:list text:style-name="a30">
                                <text:list-item>
                                  <text:list text:style-name="a30">
                                    <text:list-item>
                                      <text:list text:style-name="a30">
                                        <text:list-item>
                                          <text:list text:style-name="a30">
                                            <text:list-item>
                                              <text:p text:style-name="a29" text:class-names="" text:cond-style-name=""><text:span text:style-name="a28" text:class-names="">Девятый уровень структуры</text:span></text:p>
                                            </text:list-item>
                                          </text:list>
                                        </text:list-item>
                                      </text:list>
                                    </text:list-item>
                                  </text:list>
                                </text:list-item>
                              </text:list>
                            </text:list-item>
                          </text:list>
                        </text:list-item>
                      </text:list>
                    </text:list-item>
                  </text:list>
                </text:list-item>
              </text:list>
            </text:list-item>
          </text:list>
        </draw:text-box>
        <svg:title/>
        <svg:desc/>
      </draw:frame>
      <draw:frame draw:id="id2" presentation:style-name="a34" draw:name="Holder 4" svg:x="2.8122in" svg:y="10.87598in" svg:width="2.64646in" svg:height="0.58425in" presentation:class="footer" presentation:placeholder="false">
        <draw:text-box>
          <text:p text:style-name="a33" text:class-names="" text:cond-style-name=""><text:span text:style-name="a32" text:class-names=""/></text:p>
        </draw:text-box>
        <svg:title/>
        <svg:desc/>
      </draw:frame>
      <draw:frame draw:id="id3" presentation:style-name="a38" draw:name="Holder 5" svg:x="0.41339in" svg:y="10.87598in" svg:width="1.90197in" svg:height="0.58425in" presentation:class="date-time" presentation:placeholder="false">
        <draw:text-box>
          <text:p text:style-name="a37" text:class-names="" text:cond-style-name=""><text:span text:style-name="a35" text:class-names=""><text:date text:fixed="false" style:data-style-name="a36">2026/8/28</text:date></text:span></text:p>
        </draw:text-box>
        <svg:title/>
        <svg:desc/>
      </draw:frame>
      <draw:frame draw:id="id4" presentation:style-name="a41" draw:name="Holder 6" svg:x="5.95512in" svg:y="10.87598in" svg:width="1.90197in" svg:height="0.58425in" presentation:class="page-number" presentation:placeholder="false">
        <draw:text-box>
          <text:p text:style-name="a40" text:class-names="" text:cond-style-name=""><text:span text:style-name="a39" text:class-names=""><text:page-number style:num-format="1" text:fixed="false"/></text:span></text:p>
        </draw:text-box>
        <svg:title/>
        <svg:desc/>
      </draw:frame>
      <presentation:notes style:page-layout-name="pageLayout2" draw:style-name="a58">
        <draw:page-thumbnail svg:x="1.21063in" svg:y="0.88858in" svg:width="5.84567in" svg:height="4.38425in" presentation:class="page" draw:id="id5" presentation:style-name="a42" draw:name="Образ слайда 1">
          <svg:title/>
          <svg:desc/>
        </draw:page-thumbnail>
        <draw:frame draw:id="id6" presentation:style-name="a45" draw:name="Заметки 2" svg:x="0.82677in" svg:y="5.55394in" svg:width="6.61378in" svg:height="5.26142in" presentation:class="notes" presentation:placeholder="false">
          <draw:text-box>
            <text:p text:style-name="a44" text:class-names="" text:cond-style-name=""><text:span text:style-name="a43" text:class-names=""/></text:p>
          </draw:text-box>
          <svg:title/>
          <svg:desc/>
        </draw:frame>
        <draw:frame draw:id="id7" presentation:style-name="a48" draw:name="Верхний колонтитул 3" svg:x="0in" svg:y="0in" svg:width="3.5878in" svg:height="0.58425in" presentation:class="header" presentation:placeholder="false">
          <draw:text-box>
            <text:p text:style-name="a47" text:class-names="" text:cond-style-name=""><text:span text:style-name="a46" text:class-names=""/></text:p>
          </draw:text-box>
          <svg:title/>
          <svg:desc/>
        </draw:frame>
        <draw:frame draw:id="id8" presentation:style-name="a51" draw:name="Дата 4" svg:x="4.67953in" svg:y="0in" svg:width="3.5878in" svg:height="0.58425in" presentation:class="date-time" presentation:placeholder="false">
          <draw:text-box>
            <text:p text:style-name="a50" text:class-names="" text:cond-style-name=""><text:span text:style-name="a49" text:class-names=""/></text:p>
          </draw:text-box>
          <svg:title/>
          <svg:desc/>
        </draw:frame>
        <draw:frame draw:id="id9" presentation:style-name="a54" draw:name="Нижний колонтитул 5" svg:x="0in" svg:y="11.10827in" svg:width="3.5878in" svg:height="0.58425in" presentation:class="footer" presentation:placeholder="false">
          <draw:text-box>
            <text:p text:style-name="a53" text:class-names="" text:cond-style-name=""><text:span text:style-name="a52" text:class-names=""/></text:p>
          </draw:text-box>
          <svg:title/>
          <svg:desc/>
        </draw:frame>
        <draw:frame draw:id="id10" presentation:style-name="a57" draw:name="Номер слайда 6" svg:x="4.67953in" svg:y="11.10827in" svg:width="3.5878in" svg:height="0.58425in" presentation:class="page-number" presentation:placeholder="false">
          <draw:text-box>
            <text:p text:style-name="a56" text:class-names="" text:cond-style-name=""><text:span text:style-name="a55" text:class-names=""><text:page-number style:num-format="1" text:fixed="false"/></text:span></text:p>
          </draw:text-box>
          <svg:title/>
          <svg:desc/>
        </draw:frame>
      </presentation:notes>
    </style:master-page>
    <style:master-page style:name="Master1-Layout1-title-Титульный-слайд" style:page-layout-name="pageLayout1" draw:style-name="a59">
      <draw:frame draw:id="id11" presentation:style-name="a63" draw:name="Заголовок 1" svg:x="1.03299in" svg:y="1.91319in" svg:width="6.19792in" svg:height="4.07292in" presentation:class="title" presentation:placeholder="false">
        <draw:text-box>
          <text:p text:style-name="a62" text:class-names="" text:cond-style-name=""><text:span text:style-name="a60" text:class-names="">Образец заголовка</text:span><text:span text:style-name="a61" text:class-names=""/></text:p>
        </draw:text-box>
        <svg:title/>
        <svg:desc/>
      </draw:frame>
      <draw:frame draw:id="id12" presentation:style-name="a67" draw:name="Подзаголовок 2" svg:x="1.03299in" svg:y="6.14236in" svg:width="6.19792in" svg:height="2.82292in" presentation:class="subtitle" presentation:placeholder="false">
        <draw:text-box>
          <text:p text:style-name="a66" text:class-names="" text:cond-style-name=""><text:span text:style-name="a64" text:class-names="">Образец подзаголовка</text:span><text:span text:style-name="a65" text:class-names=""/></text:p>
        </draw:text-box>
        <svg:title/>
        <svg:desc/>
      </draw:frame>
      <draw:frame draw:id="id13" presentation:style-name="a70" draw:name="Нижний колонтитул 3" svg:x="2.8122in" svg:y="10.87598in" svg:width="2.64646in" svg:height="0.58425in" presentation:class="footer" presentation:placeholder="false">
        <draw:text-box>
          <text:p text:style-name="a69" text:class-names="" text:cond-style-name=""><text:span text:style-name="a68" text:class-names=""/></text:p>
        </draw:text-box>
        <svg:title/>
        <svg:desc/>
      </draw:frame>
      <draw:frame draw:id="id14" presentation:style-name="a75" draw:name="Дата 4" svg:x="0.41339in" svg:y="10.87598in" svg:width="1.90197in" svg:height="0.58425in" presentation:class="date-time" presentation:placeholder="false">
        <draw:text-box>
          <text:p text:style-name="a74" text:class-names="" text:cond-style-name=""><text:span text:style-name="a71" text:class-names=""><text:date text:fixed="false" style:data-style-name="a72">2026/8/28</text:date></text:span><text:span text:style-name="a73" text:class-names=""/></text:p>
        </draw:text-box>
        <svg:title/>
        <svg:desc/>
      </draw:frame>
      <draw:frame draw:id="id15" presentation:style-name="a79" draw:name="Номер слайда 5" svg:x="5.95512in" svg:y="10.87598in" svg:width="1.90197in" svg:height="0.58425in" presentation:class="page-number" presentation:placeholder="false">
        <draw:text-box>
          <text:p text:style-name="a78" text:class-names="" text:cond-style-name=""><text:span text:style-name="a76" text:class-names=""><text:page-number style:num-format="1" text:fixed="false"/></text:span><text:span text:style-name="a77" text:class-names=""/></text:p>
        </draw:text-box>
        <svg:title/>
        <svg:desc/>
      </draw:frame>
      <presentation:notes style:page-layout-name="pageLayout2" draw:style-name="a96">
        <draw:page-thumbnail svg:x="1.21063in" svg:y="0.88858in" svg:width="5.84567in" svg:height="4.38425in" presentation:class="page" draw:id="id5" presentation:style-name="a80" draw:name="Образ слайда 1">
          <svg:title/>
          <svg:desc/>
        </draw:page-thumbnail>
        <draw:frame draw:id="id6" presentation:style-name="a83" draw:name="Заметки 2" svg:x="0.82677in" svg:y="5.55394in" svg:width="6.61378in" svg:height="5.26142in" presentation:class="notes" presentation:placeholder="false">
          <draw:text-box>
            <text:p text:style-name="a82" text:class-names="" text:cond-style-name=""><text:span text:style-name="a81" text:class-names=""/></text:p>
          </draw:text-box>
          <svg:title/>
          <svg:desc/>
        </draw:frame>
        <draw:frame draw:id="id7" presentation:style-name="a86" draw:name="Верхний колонтитул 3" svg:x="0in" svg:y="0in" svg:width="3.5878in" svg:height="0.58425in" presentation:class="header" presentation:placeholder="false">
          <draw:text-box>
            <text:p text:style-name="a85" text:class-names="" text:cond-style-name=""><text:span text:style-name="a84" text:class-names=""/></text:p>
          </draw:text-box>
          <svg:title/>
          <svg:desc/>
        </draw:frame>
        <draw:frame draw:id="id8" presentation:style-name="a89" draw:name="Дата 4" svg:x="4.67953in" svg:y="0in" svg:width="3.5878in" svg:height="0.58425in" presentation:class="date-time" presentation:placeholder="false">
          <draw:text-box>
            <text:p text:style-name="a88" text:class-names="" text:cond-style-name=""><text:span text:style-name="a87" text:class-names=""/></text:p>
          </draw:text-box>
          <svg:title/>
          <svg:desc/>
        </draw:frame>
        <draw:frame draw:id="id9" presentation:style-name="a92" draw:name="Нижний колонтитул 5" svg:x="0in" svg:y="11.10827in" svg:width="3.5878in" svg:height="0.58425in" presentation:class="footer" presentation:placeholder="false">
          <draw:text-box>
            <text:p text:style-name="a91" text:class-names="" text:cond-style-name=""><text:span text:style-name="a90" text:class-names=""/></text:p>
          </draw:text-box>
          <svg:title/>
          <svg:desc/>
        </draw:frame>
        <draw:frame draw:id="id10" presentation:style-name="a95" draw:name="Номер слайда 6" svg:x="4.67953in" svg:y="11.10827in" svg:width="3.5878in" svg:height="0.58425in" presentation:class="page-number" presentation:placeholder="false">
          <draw:text-box>
            <text:p text:style-name="a94" text:class-names="" text:cond-style-name=""><text:span text:style-name="a93" text:class-names=""><text:page-number style:num-format="1" text:fixed="false"/></text:span></text:p>
          </draw:text-box>
          <svg:title/>
          <svg:desc/>
        </draw:frame>
      </presentation:notes>
    </style:master-page>
    <style:master-page style:name="Master1-Layout2-obj-Заголовок-и-объект" style:page-layout-name="pageLayout1" draw:style-name="a97">
      <draw:frame draw:id="id16" presentation:style-name="a101" draw:name="Заголовок 1" svg:x="5.27441in" svg:y="0.34646in" svg:width="2.53307in" svg:height="1.22756in" presentation:class="title" presentation:placeholder="false">
        <draw:text-box>
          <text:p text:style-name="a100" text:class-names="" text:cond-style-name=""><text:span text:style-name="a98" text:class-names="">Образец заголовка</text:span><text:span text:style-name="a99" text:class-names=""/></text:p>
        </draw:text-box>
        <svg:title/>
        <svg:desc/>
      </draw:frame>
      <draw:frame draw:id="id17" presentation:style-name="a117" draw:name="Объект 2" svg:x="0.41339in" svg:y="2.68976in" svg:width="7.44331in" svg:height="7.71811in" presentation:class="object" presentation:placeholder="false">
        <draw:text-box>
          <text:p text:style-name="a103" text:class-names="" text:cond-style-name=""><text:span text:style-name="a102" text:class-names="">Образец текста</text:span></text:p>
          <text:list text:style-name="a106">
            <text:list-item>
              <text:list text:style-name="a106">
                <text:list-item>
                  <text:p text:style-name="a105" text:class-names="" text:cond-style-name=""><text:span text:style-name="a104" text:class-names="">Второй уровень</text:span></text:p>
                </text:list-item>
              </text:list>
            </text:list-item>
          </text:list>
          <text:list text:style-name="a109">
            <text:list-item>
              <text:list text:style-name="a109">
                <text:list-item>
                  <text:list text:style-name="a109">
                    <text:list-item>
                      <text:p text:style-name="a108" text:class-names="" text:cond-style-name=""><text:span text:style-name="a107" text:class-names="">Третий уровень</text:span></text:p>
                    </text:list-item>
                  </text:list>
                </text:list-item>
              </text:list>
            </text:list-item>
          </text:list>
          <text:list text:style-name="a112">
            <text:list-item>
              <text:list text:style-name="a112">
                <text:list-item>
                  <text:list text:style-name="a112">
                    <text:list-item>
                      <text:list text:style-name="a112">
                        <text:list-item>
                          <text:p text:style-name="a111" text:class-names="" text:cond-style-name=""><text:span text:style-name="a110" text:class-names="">Четвертый уровень</text:span></text:p>
                        </text:list-item>
                      </text:list>
                    </text:list-item>
                  </text:list>
                </text:list-item>
              </text:list>
            </text:list-item>
          </text:list>
          <text:list text:style-name="a116">
            <text:list-item>
              <text:list text:style-name="a116">
                <text:list-item>
                  <text:list text:style-name="a116">
                    <text:list-item>
                      <text:list text:style-name="a116">
                        <text:list-item>
                          <text:list text:style-name="a116">
                            <text:list-item>
                              <text:p text:style-name="a115" text:class-names="" text:cond-style-name=""><text:span text:style-name="a113" text:class-names="">Пятый уровень</text:span><text:span text:style-name="a114" text:class-names=""/></text:p>
                            </text:list-item>
                          </text:list>
                        </text:list-item>
                      </text:list>
                    </text:list-item>
                  </text:list>
                </text:list-item>
              </text:list>
            </text:list-item>
          </text:list>
        </draw:text-box>
        <svg:title/>
        <svg:desc/>
      </draw:frame>
      <draw:frame draw:id="id18" presentation:style-name="a120" draw:name="Нижний колонтитул 3" svg:x="2.8122in" svg:y="10.87598in" svg:width="2.64646in" svg:height="0.58425in" presentation:class="footer" presentation:placeholder="false">
        <draw:text-box>
          <text:p text:style-name="a119" text:class-names="" text:cond-style-name=""><text:span text:style-name="a118" text:class-names=""/></text:p>
        </draw:text-box>
        <svg:title/>
        <svg:desc/>
      </draw:frame>
      <draw:frame draw:id="id19" presentation:style-name="a125" draw:name="Дата 4" svg:x="0.41339in" svg:y="10.87598in" svg:width="1.90197in" svg:height="0.58425in" presentation:class="date-time" presentation:placeholder="false">
        <draw:text-box>
          <text:p text:style-name="a124" text:class-names="" text:cond-style-name=""><text:span text:style-name="a121" text:class-names=""><text:date text:fixed="false" style:data-style-name="a122">2026/8/28</text:date></text:span><text:span text:style-name="a123" text:class-names=""/></text:p>
        </draw:text-box>
        <svg:title/>
        <svg:desc/>
      </draw:frame>
      <draw:frame draw:id="id20" presentation:style-name="a129" draw:name="Номер слайда 5" svg:x="5.95512in" svg:y="10.87598in" svg:width="1.90197in" svg:height="0.58425in" presentation:class="page-number" presentation:placeholder="false">
        <draw:text-box>
          <text:p text:style-name="a128" text:class-names="" text:cond-style-name=""><text:span text:style-name="a126" text:class-names=""><text:page-number style:num-format="1" text:fixed="false"/></text:span><text:span text:style-name="a127" text:class-names=""/></text:p>
        </draw:text-box>
        <svg:title/>
        <svg:desc/>
      </draw:frame>
      <presentation:notes style:page-layout-name="pageLayout2" draw:style-name="a146">
        <draw:page-thumbnail svg:x="1.21063in" svg:y="0.88858in" svg:width="5.84567in" svg:height="4.38425in" presentation:class="page" draw:id="id5" presentation:style-name="a130" draw:name="Образ слайда 1">
          <svg:title/>
          <svg:desc/>
        </draw:page-thumbnail>
        <draw:frame draw:id="id6" presentation:style-name="a133" draw:name="Заметки 2" svg:x="0.82677in" svg:y="5.55394in" svg:width="6.61378in" svg:height="5.26142in" presentation:class="notes" presentation:placeholder="false">
          <draw:text-box>
            <text:p text:style-name="a132" text:class-names="" text:cond-style-name=""><text:span text:style-name="a131" text:class-names=""/></text:p>
          </draw:text-box>
          <svg:title/>
          <svg:desc/>
        </draw:frame>
        <draw:frame draw:id="id7" presentation:style-name="a136" draw:name="Верхний колонтитул 3" svg:x="0in" svg:y="0in" svg:width="3.5878in" svg:height="0.58425in" presentation:class="header" presentation:placeholder="false">
          <draw:text-box>
            <text:p text:style-name="a135" text:class-names="" text:cond-style-name=""><text:span text:style-name="a134" text:class-names=""/></text:p>
          </draw:text-box>
          <svg:title/>
          <svg:desc/>
        </draw:frame>
        <draw:frame draw:id="id8" presentation:style-name="a139" draw:name="Дата 4" svg:x="4.67953in" svg:y="0in" svg:width="3.5878in" svg:height="0.58425in" presentation:class="date-time" presentation:placeholder="false">
          <draw:text-box>
            <text:p text:style-name="a138" text:class-names="" text:cond-style-name=""><text:span text:style-name="a137" text:class-names=""/></text:p>
          </draw:text-box>
          <svg:title/>
          <svg:desc/>
        </draw:frame>
        <draw:frame draw:id="id9" presentation:style-name="a142" draw:name="Нижний колонтитул 5" svg:x="0in" svg:y="11.10827in" svg:width="3.5878in" svg:height="0.58425in" presentation:class="footer" presentation:placeholder="false">
          <draw:text-box>
            <text:p text:style-name="a141" text:class-names="" text:cond-style-name=""><text:span text:style-name="a140" text:class-names=""/></text:p>
          </draw:text-box>
          <svg:title/>
          <svg:desc/>
        </draw:frame>
        <draw:frame draw:id="id10" presentation:style-name="a145" draw:name="Номер слайда 6" svg:x="4.67953in" svg:y="11.10827in" svg:width="3.5878in" svg:height="0.58425in" presentation:class="page-number" presentation:placeholder="false">
          <draw:text-box>
            <text:p text:style-name="a144" text:class-names="" text:cond-style-name=""><text:span text:style-name="a143" text:class-names=""><text:page-number style:num-format="1" text:fixed="false"/></text:span></text:p>
          </draw:text-box>
          <svg:title/>
          <svg:desc/>
        </draw:frame>
      </presentation:notes>
    </style:master-page>
    <style:master-page style:name="Master1-Layout3-secHead-Заголовок-раздела" style:page-layout-name="pageLayout1" draw:style-name="a147">
      <draw:frame draw:id="id21" presentation:style-name="a151" draw:name="Заголовок 1" svg:x="0.56424in" svg:y="2.91493in" svg:width="7.12674in" svg:height="4.86458in" presentation:class="title" presentation:placeholder="false">
        <draw:text-box>
          <text:p text:style-name="a150" text:class-names="" text:cond-style-name=""><text:span text:style-name="a148" text:class-names="">Образец заголовка</text:span><text:span text:style-name="a149" text:class-names=""/></text:p>
        </draw:text-box>
        <svg:title/>
        <svg:desc/>
      </draw:frame>
      <draw:frame draw:id="id22" presentation:style-name="a155" draw:name="Текст 2" svg:x="0.56424in" svg:y="7.82639in" svg:width="7.12674in" svg:height="2.55729in" presentation:class="outline" presentation:placeholder="false">
        <draw:text-box>
          <text:list text:style-name="a154">
            <text:list-item>
              <text:p text:style-name="a153" text:class-names="" text:cond-style-name=""><text:span text:style-name="a152" text:class-names="">Образец текста</text:span></text:p>
            </text:list-item>
          </text:list>
        </draw:text-box>
        <svg:title/>
        <svg:desc/>
      </draw:frame>
      <draw:frame draw:id="id23" presentation:style-name="a158" draw:name="Нижний колонтитул 3" svg:x="2.8122in" svg:y="10.87598in" svg:width="2.64646in" svg:height="0.58425in" presentation:class="footer" presentation:placeholder="false">
        <draw:text-box>
          <text:p text:style-name="a157" text:class-names="" text:cond-style-name=""><text:span text:style-name="a156" text:class-names=""/></text:p>
        </draw:text-box>
        <svg:title/>
        <svg:desc/>
      </draw:frame>
      <draw:frame draw:id="id24" presentation:style-name="a163" draw:name="Дата 4" svg:x="0.41339in" svg:y="10.87598in" svg:width="1.90197in" svg:height="0.58425in" presentation:class="date-time" presentation:placeholder="false">
        <draw:text-box>
          <text:p text:style-name="a162" text:class-names="" text:cond-style-name=""><text:span text:style-name="a159" text:class-names=""><text:date text:fixed="false" style:data-style-name="a160">2026/8/28</text:date></text:span><text:span text:style-name="a161" text:class-names=""/></text:p>
        </draw:text-box>
        <svg:title/>
        <svg:desc/>
      </draw:frame>
      <draw:frame draw:id="id25" presentation:style-name="a167" draw:name="Номер слайда 5" svg:x="5.95512in" svg:y="10.87598in" svg:width="1.90197in" svg:height="0.58425in" presentation:class="page-number" presentation:placeholder="false">
        <draw:text-box>
          <text:p text:style-name="a166" text:class-names="" text:cond-style-name=""><text:span text:style-name="a164" text:class-names=""><text:page-number style:num-format="1" text:fixed="false"/></text:span><text:span text:style-name="a165" text:class-names=""/></text:p>
        </draw:text-box>
        <svg:title/>
        <svg:desc/>
      </draw:frame>
      <presentation:notes style:page-layout-name="pageLayout2" draw:style-name="a184">
        <draw:page-thumbnail svg:x="1.21063in" svg:y="0.88858in" svg:width="5.84567in" svg:height="4.38425in" presentation:class="page" draw:id="id5" presentation:style-name="a168" draw:name="Образ слайда 1">
          <svg:title/>
          <svg:desc/>
        </draw:page-thumbnail>
        <draw:frame draw:id="id6" presentation:style-name="a171" draw:name="Заметки 2" svg:x="0.82677in" svg:y="5.55394in" svg:width="6.61378in" svg:height="5.26142in" presentation:class="notes" presentation:placeholder="false">
          <draw:text-box>
            <text:p text:style-name="a170" text:class-names="" text:cond-style-name=""><text:span text:style-name="a169" text:class-names=""/></text:p>
          </draw:text-box>
          <svg:title/>
          <svg:desc/>
        </draw:frame>
        <draw:frame draw:id="id7" presentation:style-name="a174" draw:name="Верхний колонтитул 3" svg:x="0in" svg:y="0in" svg:width="3.5878in" svg:height="0.58425in" presentation:class="header" presentation:placeholder="false">
          <draw:text-box>
            <text:p text:style-name="a173" text:class-names="" text:cond-style-name=""><text:span text:style-name="a172" text:class-names=""/></text:p>
          </draw:text-box>
          <svg:title/>
          <svg:desc/>
        </draw:frame>
        <draw:frame draw:id="id8" presentation:style-name="a177" draw:name="Дата 4" svg:x="4.67953in" svg:y="0in" svg:width="3.5878in" svg:height="0.58425in" presentation:class="date-time" presentation:placeholder="false">
          <draw:text-box>
            <text:p text:style-name="a176" text:class-names="" text:cond-style-name=""><text:span text:style-name="a175" text:class-names=""/></text:p>
          </draw:text-box>
          <svg:title/>
          <svg:desc/>
        </draw:frame>
        <draw:frame draw:id="id9" presentation:style-name="a180" draw:name="Нижний колонтитул 5" svg:x="0in" svg:y="11.10827in" svg:width="3.5878in" svg:height="0.58425in" presentation:class="footer" presentation:placeholder="false">
          <draw:text-box>
            <text:p text:style-name="a179" text:class-names="" text:cond-style-name=""><text:span text:style-name="a178" text:class-names=""/></text:p>
          </draw:text-box>
          <svg:title/>
          <svg:desc/>
        </draw:frame>
        <draw:frame draw:id="id10" presentation:style-name="a183" draw:name="Номер слайда 6" svg:x="4.67953in" svg:y="11.10827in" svg:width="3.5878in" svg:height="0.58425in" presentation:class="page-number" presentation:placeholder="false">
          <draw:text-box>
            <text:p text:style-name="a182" text:class-names="" text:cond-style-name=""><text:span text:style-name="a181" text:class-names=""><text:page-number style:num-format="1" text:fixed="false"/></text:span></text:p>
          </draw:text-box>
          <svg:title/>
          <svg:desc/>
        </draw:frame>
      </presentation:notes>
    </style:master-page>
    <style:master-page style:name="Master1-Layout4-twoObj-Два-объекта" style:page-layout-name="pageLayout1" draw:style-name="a185">
      <draw:frame draw:id="id26" presentation:style-name="a189" draw:name="Заголовок 1" svg:x="5.27441in" svg:y="0.34646in" svg:width="2.53307in" svg:height="1.22756in" presentation:class="title" presentation:placeholder="false">
        <draw:text-box>
          <text:p text:style-name="a188" text:class-names="" text:cond-style-name=""><text:span text:style-name="a186" text:class-names="">Образец заголовка</text:span><text:span text:style-name="a187" text:class-names=""/></text:p>
        </draw:text-box>
        <svg:title/>
        <svg:desc/>
      </draw:frame>
      <draw:frame draw:id="id27" presentation:style-name="a205" draw:name="Объект 2" svg:x="0.41319in" svg:y="2.68924in" svg:width="3.63715in" svg:height="7.71875in" presentation:class="object" presentation:placeholder="false">
        <draw:text-box>
          <text:p text:style-name="a191" text:class-names="" text:cond-style-name=""><text:span text:style-name="a190" text:class-names="">Образец текста</text:span></text:p>
          <text:list text:style-name="a194">
            <text:list-item>
              <text:list text:style-name="a194">
                <text:list-item>
                  <text:p text:style-name="a193" text:class-names="" text:cond-style-name=""><text:span text:style-name="a192" text:class-names="">Второй уровень</text:span></text:p>
                </text:list-item>
              </text:list>
            </text:list-item>
          </text:list>
          <text:list text:style-name="a197">
            <text:list-item>
              <text:list text:style-name="a197">
                <text:list-item>
                  <text:list text:style-name="a197">
                    <text:list-item>
                      <text:p text:style-name="a196" text:class-names="" text:cond-style-name=""><text:span text:style-name="a195" text:class-names="">Третий уровень</text:span></text:p>
                    </text:list-item>
                  </text:list>
                </text:list-item>
              </text:list>
            </text:list-item>
          </text:list>
          <text:list text:style-name="a200">
            <text:list-item>
              <text:list text:style-name="a200">
                <text:list-item>
                  <text:list text:style-name="a200">
                    <text:list-item>
                      <text:list text:style-name="a200">
                        <text:list-item>
                          <text:p text:style-name="a199" text:class-names="" text:cond-style-name=""><text:span text:style-name="a198" text:class-names="">Четвертый уровень</text:span></text:p>
                        </text:list-item>
                      </text:list>
                    </text:list-item>
                  </text:list>
                </text:list-item>
              </text:list>
            </text:list-item>
          </text:list>
          <text:list text:style-name="a204">
            <text:list-item>
              <text:list text:style-name="a204">
                <text:list-item>
                  <text:list text:style-name="a204">
                    <text:list-item>
                      <text:list text:style-name="a204">
                        <text:list-item>
                          <text:list text:style-name="a204">
                            <text:list-item>
                              <text:p text:style-name="a203" text:class-names="" text:cond-style-name=""><text:span text:style-name="a201" text:class-names="">Пятый уровень</text:span><text:span text:style-name="a202" text:class-names=""/></text:p>
                            </text:list-item>
                          </text:list>
                        </text:list-item>
                      </text:list>
                    </text:list-item>
                  </text:list>
                </text:list-item>
              </text:list>
            </text:list-item>
          </text:list>
        </draw:text-box>
        <svg:title/>
        <svg:desc/>
      </draw:frame>
      <draw:frame draw:id="id28" presentation:style-name="a221" draw:name="Объект 3" svg:x="4.21701in" svg:y="2.68924in" svg:width="3.63889in" svg:height="7.71875in" presentation:class="object" presentation:placeholder="false">
        <draw:text-box>
          <text:p text:style-name="a207" text:class-names="" text:cond-style-name=""><text:span text:style-name="a206" text:class-names="">Образец текста</text:span></text:p>
          <text:list text:style-name="a210">
            <text:list-item>
              <text:list text:style-name="a210">
                <text:list-item>
                  <text:p text:style-name="a209" text:class-names="" text:cond-style-name=""><text:span text:style-name="a208" text:class-names="">Второй уровень</text:span></text:p>
                </text:list-item>
              </text:list>
            </text:list-item>
          </text:list>
          <text:list text:style-name="a213">
            <text:list-item>
              <text:list text:style-name="a213">
                <text:list-item>
                  <text:list text:style-name="a213">
                    <text:list-item>
                      <text:p text:style-name="a212" text:class-names="" text:cond-style-name=""><text:span text:style-name="a211" text:class-names="">Третий уровень</text:span></text:p>
                    </text:list-item>
                  </text:list>
                </text:list-item>
              </text:list>
            </text:list-item>
          </text:list>
          <text:list text:style-name="a216">
            <text:list-item>
              <text:list text:style-name="a216">
                <text:list-item>
                  <text:list text:style-name="a216">
                    <text:list-item>
                      <text:list text:style-name="a216">
                        <text:list-item>
                          <text:p text:style-name="a215" text:class-names="" text:cond-style-name=""><text:span text:style-name="a214" text:class-names="">Четвертый уровень</text:span></text:p>
                        </text:list-item>
                      </text:list>
                    </text:list-item>
                  </text:list>
                </text:list-item>
              </text:list>
            </text:list-item>
          </text:list>
          <text:list text:style-name="a220">
            <text:list-item>
              <text:list text:style-name="a220">
                <text:list-item>
                  <text:list text:style-name="a220">
                    <text:list-item>
                      <text:list text:style-name="a220">
                        <text:list-item>
                          <text:list text:style-name="a220">
                            <text:list-item>
                              <text:p text:style-name="a219" text:class-names="" text:cond-style-name=""><text:span text:style-name="a217" text:class-names="">Пятый уровень</text:span><text:span text:style-name="a218" text:class-names=""/></text:p>
                            </text:list-item>
                          </text:list>
                        </text:list-item>
                      </text:list>
                    </text:list-item>
                  </text:list>
                </text:list-item>
              </text:list>
            </text:list-item>
          </text:list>
        </draw:text-box>
        <svg:title/>
        <svg:desc/>
      </draw:frame>
      <draw:frame draw:id="id29" presentation:style-name="a224" draw:name="Нижний колонтитул 4" svg:x="2.8122in" svg:y="10.87598in" svg:width="2.64646in" svg:height="0.58425in" presentation:class="footer" presentation:placeholder="false">
        <draw:text-box>
          <text:p text:style-name="a223" text:class-names="" text:cond-style-name=""><text:span text:style-name="a222" text:class-names=""/></text:p>
        </draw:text-box>
        <svg:title/>
        <svg:desc/>
      </draw:frame>
      <draw:frame draw:id="id30" presentation:style-name="a229" draw:name="Дата 5" svg:x="0.41339in" svg:y="10.87598in" svg:width="1.90197in" svg:height="0.58425in" presentation:class="date-time" presentation:placeholder="false">
        <draw:text-box>
          <text:p text:style-name="a228" text:class-names="" text:cond-style-name=""><text:span text:style-name="a225" text:class-names=""><text:date text:fixed="false" style:data-style-name="a226">2026/8/28</text:date></text:span><text:span text:style-name="a227" text:class-names=""/></text:p>
        </draw:text-box>
        <svg:title/>
        <svg:desc/>
      </draw:frame>
      <draw:frame draw:id="id31" presentation:style-name="a233" draw:name="Номер слайда 6" svg:x="5.95512in" svg:y="10.87598in" svg:width="1.90197in" svg:height="0.58425in" presentation:class="page-number" presentation:placeholder="false">
        <draw:text-box>
          <text:p text:style-name="a232" text:class-names="" text:cond-style-name=""><text:span text:style-name="a230" text:class-names=""><text:page-number style:num-format="1" text:fixed="false"/></text:span><text:span text:style-name="a231" text:class-names=""/></text:p>
        </draw:text-box>
        <svg:title/>
        <svg:desc/>
      </draw:frame>
      <presentation:notes style:page-layout-name="pageLayout2" draw:style-name="a250">
        <draw:page-thumbnail svg:x="1.21063in" svg:y="0.88858in" svg:width="5.84567in" svg:height="4.38425in" presentation:class="page" draw:id="id5" presentation:style-name="a234" draw:name="Образ слайда 1">
          <svg:title/>
          <svg:desc/>
        </draw:page-thumbnail>
        <draw:frame draw:id="id6" presentation:style-name="a237" draw:name="Заметки 2" svg:x="0.82677in" svg:y="5.55394in" svg:width="6.61378in" svg:height="5.26142in" presentation:class="notes" presentation:placeholder="false">
          <draw:text-box>
            <text:p text:style-name="a236" text:class-names="" text:cond-style-name=""><text:span text:style-name="a235" text:class-names=""/></text:p>
          </draw:text-box>
          <svg:title/>
          <svg:desc/>
        </draw:frame>
        <draw:frame draw:id="id7" presentation:style-name="a240" draw:name="Верхний колонтитул 3" svg:x="0in" svg:y="0in" svg:width="3.5878in" svg:height="0.58425in" presentation:class="header" presentation:placeholder="false">
          <draw:text-box>
            <text:p text:style-name="a239" text:class-names="" text:cond-style-name=""><text:span text:style-name="a238" text:class-names=""/></text:p>
          </draw:text-box>
          <svg:title/>
          <svg:desc/>
        </draw:frame>
        <draw:frame draw:id="id8" presentation:style-name="a243" draw:name="Дата 4" svg:x="4.67953in" svg:y="0in" svg:width="3.5878in" svg:height="0.58425in" presentation:class="date-time" presentation:placeholder="false">
          <draw:text-box>
            <text:p text:style-name="a242" text:class-names="" text:cond-style-name=""><text:span text:style-name="a241" text:class-names=""/></text:p>
          </draw:text-box>
          <svg:title/>
          <svg:desc/>
        </draw:frame>
        <draw:frame draw:id="id9" presentation:style-name="a246" draw:name="Нижний колонтитул 5" svg:x="0in" svg:y="11.10827in" svg:width="3.5878in" svg:height="0.58425in" presentation:class="footer" presentation:placeholder="false">
          <draw:text-box>
            <text:p text:style-name="a245" text:class-names="" text:cond-style-name=""><text:span text:style-name="a244" text:class-names=""/></text:p>
          </draw:text-box>
          <svg:title/>
          <svg:desc/>
        </draw:frame>
        <draw:frame draw:id="id10" presentation:style-name="a249" draw:name="Номер слайда 6" svg:x="4.67953in" svg:y="11.10827in" svg:width="3.5878in" svg:height="0.58425in" presentation:class="page-number" presentation:placeholder="false">
          <draw:text-box>
            <text:p text:style-name="a248" text:class-names="" text:cond-style-name=""><text:span text:style-name="a247" text:class-names=""><text:page-number style:num-format="1" text:fixed="false"/></text:span></text:p>
          </draw:text-box>
          <svg:title/>
          <svg:desc/>
        </draw:frame>
      </presentation:notes>
    </style:master-page>
    <style:master-page style:name="Master1-Layout5-twoTxTwoObj-Сравнение" style:page-layout-name="pageLayout1" draw:style-name="a251">
      <draw:frame draw:id="id32" presentation:style-name="a255" draw:name="Заголовок 1" svg:x="0.56944in" svg:y="0.62326in" svg:width="7.12674in" svg:height="2.26042in" presentation:class="title" presentation:placeholder="false">
        <draw:text-box>
          <text:p text:style-name="a254" text:class-names="" text:cond-style-name=""><text:span text:style-name="a252" text:class-names="">Образец заголовка</text:span><text:span text:style-name="a253" text:class-names=""/></text:p>
        </draw:text-box>
        <svg:title/>
        <svg:desc/>
      </draw:frame>
      <draw:frame draw:id="id33" presentation:style-name="a259" draw:name="Текст 2" svg:x="0.56944in" svg:y="2.86632in" svg:width="3.49653in" svg:height="1.40625in" presentation:class="outline" presentation:placeholder="false">
        <draw:text-box>
          <text:list text:style-name="a258">
            <text:list-item>
              <text:p text:style-name="a257" text:class-names="" text:cond-style-name=""><text:span text:style-name="a256" text:class-names="">Образец текста</text:span></text:p>
            </text:list-item>
          </text:list>
        </draw:text-box>
        <svg:title/>
        <svg:desc/>
      </draw:frame>
      <draw:frame draw:id="id34" presentation:style-name="a275" draw:name="Объект 3" svg:x="0.56944in" svg:y="4.27257in" svg:width="3.49653in" svg:height="6.28299in" presentation:class="object" presentation:placeholder="false">
        <draw:text-box>
          <text:p text:style-name="a261" text:class-names="" text:cond-style-name=""><text:span text:style-name="a260" text:class-names="">Образец текста</text:span></text:p>
          <text:list text:style-name="a264">
            <text:list-item>
              <text:list text:style-name="a264">
                <text:list-item>
                  <text:p text:style-name="a263" text:class-names="" text:cond-style-name=""><text:span text:style-name="a262" text:class-names="">Второй уровень</text:span></text:p>
                </text:list-item>
              </text:list>
            </text:list-item>
          </text:list>
          <text:list text:style-name="a267">
            <text:list-item>
              <text:list text:style-name="a267">
                <text:list-item>
                  <text:list text:style-name="a267">
                    <text:list-item>
                      <text:p text:style-name="a266" text:class-names="" text:cond-style-name=""><text:span text:style-name="a265" text:class-names="">Третий уровень</text:span></text:p>
                    </text:list-item>
                  </text:list>
                </text:list-item>
              </text:list>
            </text:list-item>
          </text:list>
          <text:list text:style-name="a270">
            <text:list-item>
              <text:list text:style-name="a270">
                <text:list-item>
                  <text:list text:style-name="a270">
                    <text:list-item>
                      <text:list text:style-name="a270">
                        <text:list-item>
                          <text:p text:style-name="a269" text:class-names="" text:cond-style-name=""><text:span text:style-name="a268" text:class-names="">Четвертый уровень</text:span></text:p>
                        </text:list-item>
                      </text:list>
                    </text:list-item>
                  </text:list>
                </text:list-item>
              </text:list>
            </text:list-item>
          </text:list>
          <text:list text:style-name="a274">
            <text:list-item>
              <text:list text:style-name="a274">
                <text:list-item>
                  <text:list text:style-name="a274">
                    <text:list-item>
                      <text:list text:style-name="a274">
                        <text:list-item>
                          <text:list text:style-name="a274">
                            <text:list-item>
                              <text:p text:style-name="a273" text:class-names="" text:cond-style-name=""><text:span text:style-name="a271" text:class-names="">Пятый уровень</text:span><text:span text:style-name="a272" text:class-names=""/></text:p>
                            </text:list-item>
                          </text:list>
                        </text:list-item>
                      </text:list>
                    </text:list-item>
                  </text:list>
                </text:list-item>
              </text:list>
            </text:list-item>
          </text:list>
        </draw:text-box>
        <svg:title/>
        <svg:desc/>
      </draw:frame>
      <draw:frame draw:id="id35" presentation:style-name="a279" draw:name="Текст 4" svg:x="4.18403in" svg:y="2.86632in" svg:width="3.51215in" svg:height="1.40625in" presentation:class="outline" presentation:placeholder="false">
        <draw:text-box>
          <text:list text:style-name="a278">
            <text:list-item>
              <text:p text:style-name="a277" text:class-names="" text:cond-style-name=""><text:span text:style-name="a276" text:class-names="">Образец текста</text:span></text:p>
            </text:list-item>
          </text:list>
        </draw:text-box>
        <svg:title/>
        <svg:desc/>
      </draw:frame>
      <draw:frame draw:id="id36" presentation:style-name="a295" draw:name="Объект 5" svg:x="4.18403in" svg:y="4.27257in" svg:width="3.51215in" svg:height="6.28299in" presentation:class="object" presentation:placeholder="false">
        <draw:text-box>
          <text:p text:style-name="a281" text:class-names="" text:cond-style-name=""><text:span text:style-name="a280" text:class-names="">Образец текста</text:span></text:p>
          <text:list text:style-name="a284">
            <text:list-item>
              <text:list text:style-name="a284">
                <text:list-item>
                  <text:p text:style-name="a283" text:class-names="" text:cond-style-name=""><text:span text:style-name="a282" text:class-names="">Второй уровень</text:span></text:p>
                </text:list-item>
              </text:list>
            </text:list-item>
          </text:list>
          <text:list text:style-name="a287">
            <text:list-item>
              <text:list text:style-name="a287">
                <text:list-item>
                  <text:list text:style-name="a287">
                    <text:list-item>
                      <text:p text:style-name="a286" text:class-names="" text:cond-style-name=""><text:span text:style-name="a285" text:class-names="">Третий уровень</text:span></text:p>
                    </text:list-item>
                  </text:list>
                </text:list-item>
              </text:list>
            </text:list-item>
          </text:list>
          <text:list text:style-name="a290">
            <text:list-item>
              <text:list text:style-name="a290">
                <text:list-item>
                  <text:list text:style-name="a290">
                    <text:list-item>
                      <text:list text:style-name="a290">
                        <text:list-item>
                          <text:p text:style-name="a289" text:class-names="" text:cond-style-name=""><text:span text:style-name="a288" text:class-names="">Четвертый уровень</text:span></text:p>
                        </text:list-item>
                      </text:list>
                    </text:list-item>
                  </text:list>
                </text:list-item>
              </text:list>
            </text:list-item>
          </text:list>
          <text:list text:style-name="a294">
            <text:list-item>
              <text:list text:style-name="a294">
                <text:list-item>
                  <text:list text:style-name="a294">
                    <text:list-item>
                      <text:list text:style-name="a294">
                        <text:list-item>
                          <text:list text:style-name="a294">
                            <text:list-item>
                              <text:p text:style-name="a293" text:class-names="" text:cond-style-name=""><text:span text:style-name="a291" text:class-names="">Пятый уровень</text:span><text:span text:style-name="a292" text:class-names=""/></text:p>
                            </text:list-item>
                          </text:list>
                        </text:list-item>
                      </text:list>
                    </text:list-item>
                  </text:list>
                </text:list-item>
              </text:list>
            </text:list-item>
          </text:list>
        </draw:text-box>
        <svg:title/>
        <svg:desc/>
      </draw:frame>
      <draw:frame draw:id="id37" presentation:style-name="a298" draw:name="Нижний колонтитул 6" svg:x="2.8122in" svg:y="10.87598in" svg:width="2.64646in" svg:height="0.58425in" presentation:class="footer" presentation:placeholder="false">
        <draw:text-box>
          <text:p text:style-name="a297" text:class-names="" text:cond-style-name=""><text:span text:style-name="a296" text:class-names=""/></text:p>
        </draw:text-box>
        <svg:title/>
        <svg:desc/>
      </draw:frame>
      <draw:frame draw:id="id38" presentation:style-name="a303" draw:name="Дата 7" svg:x="0.41339in" svg:y="10.87598in" svg:width="1.90197in" svg:height="0.58425in" presentation:class="date-time" presentation:placeholder="false">
        <draw:text-box>
          <text:p text:style-name="a302" text:class-names="" text:cond-style-name=""><text:span text:style-name="a299" text:class-names=""><text:date text:fixed="false" style:data-style-name="a300">2026/8/28</text:date></text:span><text:span text:style-name="a301" text:class-names=""/></text:p>
        </draw:text-box>
        <svg:title/>
        <svg:desc/>
      </draw:frame>
      <draw:frame draw:id="id39" presentation:style-name="a307" draw:name="Номер слайда 8" svg:x="5.95512in" svg:y="10.87598in" svg:width="1.90197in" svg:height="0.58425in" presentation:class="page-number" presentation:placeholder="false">
        <draw:text-box>
          <text:p text:style-name="a306" text:class-names="" text:cond-style-name=""><text:span text:style-name="a304" text:class-names=""><text:page-number style:num-format="1" text:fixed="false"/></text:span><text:span text:style-name="a305" text:class-names=""/></text:p>
        </draw:text-box>
        <svg:title/>
        <svg:desc/>
      </draw:frame>
      <presentation:notes style:page-layout-name="pageLayout2" draw:style-name="a324">
        <draw:page-thumbnail svg:x="1.21063in" svg:y="0.88858in" svg:width="5.84567in" svg:height="4.38425in" presentation:class="page" draw:id="id5" presentation:style-name="a308" draw:name="Образ слайда 1">
          <svg:title/>
          <svg:desc/>
        </draw:page-thumbnail>
        <draw:frame draw:id="id6" presentation:style-name="a311" draw:name="Заметки 2" svg:x="0.82677in" svg:y="5.55394in" svg:width="6.61378in" svg:height="5.26142in" presentation:class="notes" presentation:placeholder="false">
          <draw:text-box>
            <text:p text:style-name="a310" text:class-names="" text:cond-style-name=""><text:span text:style-name="a309" text:class-names=""/></text:p>
          </draw:text-box>
          <svg:title/>
          <svg:desc/>
        </draw:frame>
        <draw:frame draw:id="id7" presentation:style-name="a314" draw:name="Верхний колонтитул 3" svg:x="0in" svg:y="0in" svg:width="3.5878in" svg:height="0.58425in" presentation:class="header" presentation:placeholder="false">
          <draw:text-box>
            <text:p text:style-name="a313" text:class-names="" text:cond-style-name=""><text:span text:style-name="a312" text:class-names=""/></text:p>
          </draw:text-box>
          <svg:title/>
          <svg:desc/>
        </draw:frame>
        <draw:frame draw:id="id8" presentation:style-name="a317" draw:name="Дата 4" svg:x="4.67953in" svg:y="0in" svg:width="3.5878in" svg:height="0.58425in" presentation:class="date-time" presentation:placeholder="false">
          <draw:text-box>
            <text:p text:style-name="a316" text:class-names="" text:cond-style-name=""><text:span text:style-name="a315" text:class-names=""/></text:p>
          </draw:text-box>
          <svg:title/>
          <svg:desc/>
        </draw:frame>
        <draw:frame draw:id="id9" presentation:style-name="a320" draw:name="Нижний колонтитул 5" svg:x="0in" svg:y="11.10827in" svg:width="3.5878in" svg:height="0.58425in" presentation:class="footer" presentation:placeholder="false">
          <draw:text-box>
            <text:p text:style-name="a319" text:class-names="" text:cond-style-name=""><text:span text:style-name="a318" text:class-names=""/></text:p>
          </draw:text-box>
          <svg:title/>
          <svg:desc/>
        </draw:frame>
        <draw:frame draw:id="id10" presentation:style-name="a323" draw:name="Номер слайда 6" svg:x="4.67953in" svg:y="11.10827in" svg:width="3.5878in" svg:height="0.58425in" presentation:class="page-number" presentation:placeholder="false">
          <draw:text-box>
            <text:p text:style-name="a322" text:class-names="" text:cond-style-name=""><text:span text:style-name="a321" text:class-names=""><text:page-number style:num-format="1" text:fixed="false"/></text:span></text:p>
          </draw:text-box>
          <svg:title/>
          <svg:desc/>
        </draw:frame>
      </presentation:notes>
    </style:master-page>
    <style:master-page style:name="Master1-Layout6-titleOnly-Только-заголовок" style:page-layout-name="pageLayout1" draw:style-name="a325">
      <draw:frame draw:id="id40" presentation:style-name="a329" draw:name="Заголовок 1" svg:x="5.27441in" svg:y="0.34646in" svg:width="2.53307in" svg:height="1.22756in" presentation:class="title" presentation:placeholder="false">
        <draw:text-box>
          <text:p text:style-name="a328" text:class-names="" text:cond-style-name=""><text:span text:style-name="a326" text:class-names="">Образец заголовка</text:span><text:span text:style-name="a327" text:class-names=""/></text:p>
        </draw:text-box>
        <svg:title/>
        <svg:desc/>
      </draw:frame>
      <draw:frame draw:id="id41" presentation:style-name="a332" draw:name="Нижний колонтитул 2" svg:x="2.8122in" svg:y="10.87598in" svg:width="2.64646in" svg:height="0.58425in" presentation:class="footer" presentation:placeholder="false">
        <draw:text-box>
          <text:p text:style-name="a331" text:class-names="" text:cond-style-name=""><text:span text:style-name="a330" text:class-names=""/></text:p>
        </draw:text-box>
        <svg:title/>
        <svg:desc/>
      </draw:frame>
      <draw:frame draw:id="id42" presentation:style-name="a337" draw:name="Дата 3" svg:x="0.41339in" svg:y="10.87598in" svg:width="1.90197in" svg:height="0.58425in" presentation:class="date-time" presentation:placeholder="false">
        <draw:text-box>
          <text:p text:style-name="a336" text:class-names="" text:cond-style-name=""><text:span text:style-name="a333" text:class-names=""><text:date text:fixed="false" style:data-style-name="a334">2026/8/28</text:date></text:span><text:span text:style-name="a335" text:class-names=""/></text:p>
        </draw:text-box>
        <svg:title/>
        <svg:desc/>
      </draw:frame>
      <draw:frame draw:id="id43" presentation:style-name="a341" draw:name="Номер слайда 4" svg:x="5.95512in" svg:y="10.87598in" svg:width="1.90197in" svg:height="0.58425in" presentation:class="page-number" presentation:placeholder="false">
        <draw:text-box>
          <text:p text:style-name="a340" text:class-names="" text:cond-style-name=""><text:span text:style-name="a338" text:class-names=""><text:page-number style:num-format="1" text:fixed="false"/></text:span><text:span text:style-name="a339" text:class-names=""/></text:p>
        </draw:text-box>
        <svg:title/>
        <svg:desc/>
      </draw:frame>
      <presentation:notes style:page-layout-name="pageLayout2" draw:style-name="a358">
        <draw:page-thumbnail svg:x="1.21063in" svg:y="0.88858in" svg:width="5.84567in" svg:height="4.38425in" presentation:class="page" draw:id="id5" presentation:style-name="a342" draw:name="Образ слайда 1">
          <svg:title/>
          <svg:desc/>
        </draw:page-thumbnail>
        <draw:frame draw:id="id6" presentation:style-name="a345" draw:name="Заметки 2" svg:x="0.82677in" svg:y="5.55394in" svg:width="6.61378in" svg:height="5.26142in" presentation:class="notes" presentation:placeholder="false">
          <draw:text-box>
            <text:p text:style-name="a344" text:class-names="" text:cond-style-name=""><text:span text:style-name="a343" text:class-names=""/></text:p>
          </draw:text-box>
          <svg:title/>
          <svg:desc/>
        </draw:frame>
        <draw:frame draw:id="id7" presentation:style-name="a348" draw:name="Верхний колонтитул 3" svg:x="0in" svg:y="0in" svg:width="3.5878in" svg:height="0.58425in" presentation:class="header" presentation:placeholder="false">
          <draw:text-box>
            <text:p text:style-name="a347" text:class-names="" text:cond-style-name=""><text:span text:style-name="a346" text:class-names=""/></text:p>
          </draw:text-box>
          <svg:title/>
          <svg:desc/>
        </draw:frame>
        <draw:frame draw:id="id8" presentation:style-name="a351" draw:name="Дата 4" svg:x="4.67953in" svg:y="0in" svg:width="3.5878in" svg:height="0.58425in" presentation:class="date-time" presentation:placeholder="false">
          <draw:text-box>
            <text:p text:style-name="a350" text:class-names="" text:cond-style-name=""><text:span text:style-name="a349" text:class-names=""/></text:p>
          </draw:text-box>
          <svg:title/>
          <svg:desc/>
        </draw:frame>
        <draw:frame draw:id="id9" presentation:style-name="a354" draw:name="Нижний колонтитул 5" svg:x="0in" svg:y="11.10827in" svg:width="3.5878in" svg:height="0.58425in" presentation:class="footer" presentation:placeholder="false">
          <draw:text-box>
            <text:p text:style-name="a353" text:class-names="" text:cond-style-name=""><text:span text:style-name="a352" text:class-names=""/></text:p>
          </draw:text-box>
          <svg:title/>
          <svg:desc/>
        </draw:frame>
        <draw:frame draw:id="id10" presentation:style-name="a357" draw:name="Номер слайда 6" svg:x="4.67953in" svg:y="11.10827in" svg:width="3.5878in" svg:height="0.58425in" presentation:class="page-number" presentation:placeholder="false">
          <draw:text-box>
            <text:p text:style-name="a356" text:class-names="" text:cond-style-name=""><text:span text:style-name="a355" text:class-names=""><text:page-number style:num-format="1" text:fixed="false"/></text:span></text:p>
          </draw:text-box>
          <svg:title/>
          <svg:desc/>
        </draw:frame>
      </presentation:notes>
    </style:master-page>
    <style:master-page style:name="Master1-Layout7-blank-Пустой-слайд" style:page-layout-name="pageLayout1" draw:style-name="a359">
      <draw:frame draw:id="id44" presentation:style-name="a362" draw:name="Нижний колонтитул 1" svg:x="2.8122in" svg:y="10.87598in" svg:width="2.64646in" svg:height="0.58425in" presentation:class="footer" presentation:placeholder="false">
        <draw:text-box>
          <text:p text:style-name="a361" text:class-names="" text:cond-style-name=""><text:span text:style-name="a360" text:class-names=""/></text:p>
        </draw:text-box>
        <svg:title/>
        <svg:desc/>
      </draw:frame>
      <draw:frame draw:id="id45" presentation:style-name="a367" draw:name="Дата 2" svg:x="0.41339in" svg:y="10.87598in" svg:width="1.90197in" svg:height="0.58425in" presentation:class="date-time" presentation:placeholder="false">
        <draw:text-box>
          <text:p text:style-name="a366" text:class-names="" text:cond-style-name=""><text:span text:style-name="a363" text:class-names=""><text:date text:fixed="false" style:data-style-name="a364">2026/8/28</text:date></text:span><text:span text:style-name="a365" text:class-names=""/></text:p>
        </draw:text-box>
        <svg:title/>
        <svg:desc/>
      </draw:frame>
      <draw:frame draw:id="id46" presentation:style-name="a371" draw:name="Номер слайда 3" svg:x="5.95512in" svg:y="10.87598in" svg:width="1.90197in" svg:height="0.58425in" presentation:class="page-number" presentation:placeholder="false">
        <draw:text-box>
          <text:p text:style-name="a370" text:class-names="" text:cond-style-name=""><text:span text:style-name="a368" text:class-names=""><text:page-number style:num-format="1" text:fixed="false"/></text:span><text:span text:style-name="a369" text:class-names=""/></text:p>
        </draw:text-box>
        <svg:title/>
        <svg:desc/>
      </draw:frame>
      <presentation:notes style:page-layout-name="pageLayout2" draw:style-name="a388">
        <draw:page-thumbnail svg:x="1.21063in" svg:y="0.88858in" svg:width="5.84567in" svg:height="4.38425in" presentation:class="page" draw:id="id5" presentation:style-name="a372" draw:name="Образ слайда 1">
          <svg:title/>
          <svg:desc/>
        </draw:page-thumbnail>
        <draw:frame draw:id="id6" presentation:style-name="a375" draw:name="Заметки 2" svg:x="0.82677in" svg:y="5.55394in" svg:width="6.61378in" svg:height="5.26142in" presentation:class="notes" presentation:placeholder="false">
          <draw:text-box>
            <text:p text:style-name="a374" text:class-names="" text:cond-style-name=""><text:span text:style-name="a373" text:class-names=""/></text:p>
          </draw:text-box>
          <svg:title/>
          <svg:desc/>
        </draw:frame>
        <draw:frame draw:id="id7" presentation:style-name="a378" draw:name="Верхний колонтитул 3" svg:x="0in" svg:y="0in" svg:width="3.5878in" svg:height="0.58425in" presentation:class="header" presentation:placeholder="false">
          <draw:text-box>
            <text:p text:style-name="a377" text:class-names="" text:cond-style-name=""><text:span text:style-name="a376" text:class-names=""/></text:p>
          </draw:text-box>
          <svg:title/>
          <svg:desc/>
        </draw:frame>
        <draw:frame draw:id="id8" presentation:style-name="a381" draw:name="Дата 4" svg:x="4.67953in" svg:y="0in" svg:width="3.5878in" svg:height="0.58425in" presentation:class="date-time" presentation:placeholder="false">
          <draw:text-box>
            <text:p text:style-name="a380" text:class-names="" text:cond-style-name=""><text:span text:style-name="a379" text:class-names=""/></text:p>
          </draw:text-box>
          <svg:title/>
          <svg:desc/>
        </draw:frame>
        <draw:frame draw:id="id9" presentation:style-name="a384" draw:name="Нижний колонтитул 5" svg:x="0in" svg:y="11.10827in" svg:width="3.5878in" svg:height="0.58425in" presentation:class="footer" presentation:placeholder="false">
          <draw:text-box>
            <text:p text:style-name="a383" text:class-names="" text:cond-style-name=""><text:span text:style-name="a382" text:class-names=""/></text:p>
          </draw:text-box>
          <svg:title/>
          <svg:desc/>
        </draw:frame>
        <draw:frame draw:id="id10" presentation:style-name="a387" draw:name="Номер слайда 6" svg:x="4.67953in" svg:y="11.10827in" svg:width="3.5878in" svg:height="0.58425in" presentation:class="page-number" presentation:placeholder="false">
          <draw:text-box>
            <text:p text:style-name="a386" text:class-names="" text:cond-style-name=""><text:span text:style-name="a385" text:class-names=""><text:page-number style:num-format="1" text:fixed="false"/></text:span></text:p>
          </draw:text-box>
          <svg:title/>
          <svg:desc/>
        </draw:frame>
      </presentation:notes>
    </style:master-page>
    <style:master-page style:name="Master1-Layout8-objTx-Объект-с-подписью" style:page-layout-name="pageLayout1" draw:style-name="a389">
      <draw:frame draw:id="id47" presentation:style-name="a393" draw:name="Заголовок 1" svg:x="0.56944in" svg:y="0.77951in" svg:width="2.66493in" svg:height="2.72917in" presentation:class="title" presentation:placeholder="false">
        <draw:text-box>
          <text:p text:style-name="a392" text:class-names="" text:cond-style-name=""><text:span text:style-name="a390" text:class-names="">Образец заголовка</text:span><text:span text:style-name="a391" text:class-names=""/></text:p>
        </draw:text-box>
        <svg:title/>
        <svg:desc/>
      </draw:frame>
      <draw:frame draw:id="id48" presentation:style-name="a409" draw:name="Объект 2" svg:x="3.51389in" svg:y="1.68403in" svg:width="4.18229in" svg:height="8.31076in" presentation:class="object" presentation:placeholder="false">
        <draw:text-box>
          <text:p text:style-name="a395" text:class-names="" text:cond-style-name=""><text:span text:style-name="a394" text:class-names="">Образец текста</text:span></text:p>
          <text:list text:style-name="a398">
            <text:list-item>
              <text:list text:style-name="a398">
                <text:list-item>
                  <text:p text:style-name="a397" text:class-names="" text:cond-style-name=""><text:span text:style-name="a396" text:class-names="">Второй уровень</text:span></text:p>
                </text:list-item>
              </text:list>
            </text:list-item>
          </text:list>
          <text:list text:style-name="a401">
            <text:list-item>
              <text:list text:style-name="a401">
                <text:list-item>
                  <text:list text:style-name="a401">
                    <text:list-item>
                      <text:p text:style-name="a400" text:class-names="" text:cond-style-name=""><text:span text:style-name="a399" text:class-names="">Третий уровень</text:span></text:p>
                    </text:list-item>
                  </text:list>
                </text:list-item>
              </text:list>
            </text:list-item>
          </text:list>
          <text:list text:style-name="a404">
            <text:list-item>
              <text:list text:style-name="a404">
                <text:list-item>
                  <text:list text:style-name="a404">
                    <text:list-item>
                      <text:list text:style-name="a404">
                        <text:list-item>
                          <text:p text:style-name="a403" text:class-names="" text:cond-style-name=""><text:span text:style-name="a402" text:class-names="">Четвертый уровень</text:span></text:p>
                        </text:list-item>
                      </text:list>
                    </text:list-item>
                  </text:list>
                </text:list-item>
              </text:list>
            </text:list-item>
          </text:list>
          <text:list text:style-name="a408">
            <text:list-item>
              <text:list text:style-name="a408">
                <text:list-item>
                  <text:list text:style-name="a408">
                    <text:list-item>
                      <text:list text:style-name="a408">
                        <text:list-item>
                          <text:list text:style-name="a408">
                            <text:list-item>
                              <text:p text:style-name="a407" text:class-names="" text:cond-style-name=""><text:span text:style-name="a405" text:class-names="">Пятый уровень</text:span><text:span text:style-name="a406" text:class-names=""/></text:p>
                            </text:list-item>
                          </text:list>
                        </text:list-item>
                      </text:list>
                    </text:list-item>
                  </text:list>
                </text:list-item>
              </text:list>
            </text:list-item>
          </text:list>
        </draw:text-box>
        <svg:title/>
        <svg:desc/>
      </draw:frame>
      <draw:frame draw:id="id49" presentation:style-name="a413" draw:name="Текст 3" svg:x="0.56944in" svg:y="3.50868in" svg:width="2.66493in" svg:height="6.5in" presentation:class="outline" presentation:placeholder="false">
        <draw:text-box>
          <text:list text:style-name="a412">
            <text:list-item>
              <text:p text:style-name="a411" text:class-names="" text:cond-style-name=""><text:span text:style-name="a410" text:class-names="">Образец текста</text:span></text:p>
            </text:list-item>
          </text:list>
        </draw:text-box>
        <svg:title/>
        <svg:desc/>
      </draw:frame>
      <draw:frame draw:id="id50" presentation:style-name="a416" draw:name="Нижний колонтитул 4" svg:x="2.8122in" svg:y="10.87598in" svg:width="2.64646in" svg:height="0.58425in" presentation:class="footer" presentation:placeholder="false">
        <draw:text-box>
          <text:p text:style-name="a415" text:class-names="" text:cond-style-name=""><text:span text:style-name="a414" text:class-names=""/></text:p>
        </draw:text-box>
        <svg:title/>
        <svg:desc/>
      </draw:frame>
      <draw:frame draw:id="id51" presentation:style-name="a421" draw:name="Дата 5" svg:x="0.41339in" svg:y="10.87598in" svg:width="1.90197in" svg:height="0.58425in" presentation:class="date-time" presentation:placeholder="false">
        <draw:text-box>
          <text:p text:style-name="a420" text:class-names="" text:cond-style-name=""><text:span text:style-name="a417" text:class-names=""><text:date text:fixed="false" style:data-style-name="a418">2026/8/28</text:date></text:span><text:span text:style-name="a419" text:class-names=""/></text:p>
        </draw:text-box>
        <svg:title/>
        <svg:desc/>
      </draw:frame>
      <draw:frame draw:id="id52" presentation:style-name="a425" draw:name="Номер слайда 6" svg:x="5.95512in" svg:y="10.87598in" svg:width="1.90197in" svg:height="0.58425in" presentation:class="page-number" presentation:placeholder="false">
        <draw:text-box>
          <text:p text:style-name="a424" text:class-names="" text:cond-style-name=""><text:span text:style-name="a422" text:class-names=""><text:page-number style:num-format="1" text:fixed="false"/></text:span><text:span text:style-name="a423" text:class-names=""/></text:p>
        </draw:text-box>
        <svg:title/>
        <svg:desc/>
      </draw:frame>
      <presentation:notes style:page-layout-name="pageLayout2" draw:style-name="a442">
        <draw:page-thumbnail svg:x="1.21063in" svg:y="0.88858in" svg:width="5.84567in" svg:height="4.38425in" presentation:class="page" draw:id="id5" presentation:style-name="a426" draw:name="Образ слайда 1">
          <svg:title/>
          <svg:desc/>
        </draw:page-thumbnail>
        <draw:frame draw:id="id6" presentation:style-name="a429" draw:name="Заметки 2" svg:x="0.82677in" svg:y="5.55394in" svg:width="6.61378in" svg:height="5.26142in" presentation:class="notes" presentation:placeholder="false">
          <draw:text-box>
            <text:p text:style-name="a428" text:class-names="" text:cond-style-name=""><text:span text:style-name="a427" text:class-names=""/></text:p>
          </draw:text-box>
          <svg:title/>
          <svg:desc/>
        </draw:frame>
        <draw:frame draw:id="id7" presentation:style-name="a432" draw:name="Верхний колонтитул 3" svg:x="0in" svg:y="0in" svg:width="3.5878in" svg:height="0.58425in" presentation:class="header" presentation:placeholder="false">
          <draw:text-box>
            <text:p text:style-name="a431" text:class-names="" text:cond-style-name=""><text:span text:style-name="a430" text:class-names=""/></text:p>
          </draw:text-box>
          <svg:title/>
          <svg:desc/>
        </draw:frame>
        <draw:frame draw:id="id8" presentation:style-name="a435" draw:name="Дата 4" svg:x="4.67953in" svg:y="0in" svg:width="3.5878in" svg:height="0.58425in" presentation:class="date-time" presentation:placeholder="false">
          <draw:text-box>
            <text:p text:style-name="a434" text:class-names="" text:cond-style-name=""><text:span text:style-name="a433" text:class-names=""/></text:p>
          </draw:text-box>
          <svg:title/>
          <svg:desc/>
        </draw:frame>
        <draw:frame draw:id="id9" presentation:style-name="a438" draw:name="Нижний колонтитул 5" svg:x="0in" svg:y="11.10827in" svg:width="3.5878in" svg:height="0.58425in" presentation:class="footer" presentation:placeholder="false">
          <draw:text-box>
            <text:p text:style-name="a437" text:class-names="" text:cond-style-name=""><text:span text:style-name="a436" text:class-names=""/></text:p>
          </draw:text-box>
          <svg:title/>
          <svg:desc/>
        </draw:frame>
        <draw:frame draw:id="id10" presentation:style-name="a441" draw:name="Номер слайда 6" svg:x="4.67953in" svg:y="11.10827in" svg:width="3.5878in" svg:height="0.58425in" presentation:class="page-number" presentation:placeholder="false">
          <draw:text-box>
            <text:p text:style-name="a440" text:class-names="" text:cond-style-name=""><text:span text:style-name="a439" text:class-names=""><text:page-number style:num-format="1" text:fixed="false"/></text:span></text:p>
          </draw:text-box>
          <svg:title/>
          <svg:desc/>
        </draw:frame>
      </presentation:notes>
    </style:master-page>
    <style:master-page style:name="Master1-Layout9-picTx-Рисунок-с-подписью" style:page-layout-name="pageLayout1" draw:style-name="a443">
      <draw:frame draw:id="id53" presentation:style-name="a447" draw:name="Заголовок 1" svg:x="0.56944in" svg:y="0.77951in" svg:width="2.66493in" svg:height="2.72917in" presentation:class="title" presentation:placeholder="false">
        <draw:text-box>
          <text:p text:style-name="a446" text:class-names="" text:cond-style-name=""><text:span text:style-name="a444" text:class-names="">Образец заголовка</text:span><text:span text:style-name="a445" text:class-names=""/></text:p>
        </draw:text-box>
        <svg:title/>
        <svg:desc/>
      </draw:frame>
      <draw:frame draw:id="id54" presentation:style-name="a450" draw:name="Рисунок 2" svg:x="3.51389in" svg:y="1.68403in" svg:width="4.18229in" svg:height="8.31076in" presentation:class="graphic" presentation:placeholder="false">
        <draw:text-box>
          <text:p text:style-name="a449" text:class-names="" text:cond-style-name=""><text:span text:style-name="a448" text:class-names=""/></text:p>
        </draw:text-box>
        <svg:title/>
        <svg:desc/>
      </draw:frame>
      <draw:frame draw:id="id55" presentation:style-name="a454" draw:name="Текст 3" svg:x="0.56944in" svg:y="3.50868in" svg:width="2.66493in" svg:height="6.5in" presentation:class="outline" presentation:placeholder="false">
        <draw:text-box>
          <text:list text:style-name="a453">
            <text:list-item>
              <text:p text:style-name="a452" text:class-names="" text:cond-style-name=""><text:span text:style-name="a451" text:class-names="">Образец текста</text:span></text:p>
            </text:list-item>
          </text:list>
        </draw:text-box>
        <svg:title/>
        <svg:desc/>
      </draw:frame>
      <draw:frame draw:id="id56" presentation:style-name="a457" draw:name="Нижний колонтитул 4" svg:x="2.8122in" svg:y="10.87598in" svg:width="2.64646in" svg:height="0.58425in" presentation:class="footer" presentation:placeholder="false">
        <draw:text-box>
          <text:p text:style-name="a456" text:class-names="" text:cond-style-name=""><text:span text:style-name="a455" text:class-names=""/></text:p>
        </draw:text-box>
        <svg:title/>
        <svg:desc/>
      </draw:frame>
      <draw:frame draw:id="id57" presentation:style-name="a462" draw:name="Дата 5" svg:x="0.41339in" svg:y="10.87598in" svg:width="1.90197in" svg:height="0.58425in" presentation:class="date-time" presentation:placeholder="false">
        <draw:text-box>
          <text:p text:style-name="a461" text:class-names="" text:cond-style-name=""><text:span text:style-name="a458" text:class-names=""><text:date text:fixed="false" style:data-style-name="a459">2026/8/28</text:date></text:span><text:span text:style-name="a460" text:class-names=""/></text:p>
        </draw:text-box>
        <svg:title/>
        <svg:desc/>
      </draw:frame>
      <draw:frame draw:id="id58" presentation:style-name="a466" draw:name="Номер слайда 6" svg:x="5.95512in" svg:y="10.87598in" svg:width="1.90197in" svg:height="0.58425in" presentation:class="page-number" presentation:placeholder="false">
        <draw:text-box>
          <text:p text:style-name="a465" text:class-names="" text:cond-style-name=""><text:span text:style-name="a463" text:class-names=""><text:page-number style:num-format="1" text:fixed="false"/></text:span><text:span text:style-name="a464" text:class-names=""/></text:p>
        </draw:text-box>
        <svg:title/>
        <svg:desc/>
      </draw:frame>
      <presentation:notes style:page-layout-name="pageLayout2" draw:style-name="a483">
        <draw:page-thumbnail svg:x="1.21063in" svg:y="0.88858in" svg:width="5.84567in" svg:height="4.38425in" presentation:class="page" draw:id="id5" presentation:style-name="a467" draw:name="Образ слайда 1">
          <svg:title/>
          <svg:desc/>
        </draw:page-thumbnail>
        <draw:frame draw:id="id6" presentation:style-name="a470" draw:name="Заметки 2" svg:x="0.82677in" svg:y="5.55394in" svg:width="6.61378in" svg:height="5.26142in" presentation:class="notes" presentation:placeholder="false">
          <draw:text-box>
            <text:p text:style-name="a469" text:class-names="" text:cond-style-name=""><text:span text:style-name="a468" text:class-names=""/></text:p>
          </draw:text-box>
          <svg:title/>
          <svg:desc/>
        </draw:frame>
        <draw:frame draw:id="id7" presentation:style-name="a473" draw:name="Верхний колонтитул 3" svg:x="0in" svg:y="0in" svg:width="3.5878in" svg:height="0.58425in" presentation:class="header" presentation:placeholder="false">
          <draw:text-box>
            <text:p text:style-name="a472" text:class-names="" text:cond-style-name=""><text:span text:style-name="a471" text:class-names=""/></text:p>
          </draw:text-box>
          <svg:title/>
          <svg:desc/>
        </draw:frame>
        <draw:frame draw:id="id8" presentation:style-name="a476" draw:name="Дата 4" svg:x="4.67953in" svg:y="0in" svg:width="3.5878in" svg:height="0.58425in" presentation:class="date-time" presentation:placeholder="false">
          <draw:text-box>
            <text:p text:style-name="a475" text:class-names="" text:cond-style-name=""><text:span text:style-name="a474" text:class-names=""/></text:p>
          </draw:text-box>
          <svg:title/>
          <svg:desc/>
        </draw:frame>
        <draw:frame draw:id="id9" presentation:style-name="a479" draw:name="Нижний колонтитул 5" svg:x="0in" svg:y="11.10827in" svg:width="3.5878in" svg:height="0.58425in" presentation:class="footer" presentation:placeholder="false">
          <draw:text-box>
            <text:p text:style-name="a478" text:class-names="" text:cond-style-name=""><text:span text:style-name="a477" text:class-names=""/></text:p>
          </draw:text-box>
          <svg:title/>
          <svg:desc/>
        </draw:frame>
        <draw:frame draw:id="id10" presentation:style-name="a482" draw:name="Номер слайда 6" svg:x="4.67953in" svg:y="11.10827in" svg:width="3.5878in" svg:height="0.58425in" presentation:class="page-number" presentation:placeholder="false">
          <draw:text-box>
            <text:p text:style-name="a481" text:class-names="" text:cond-style-name=""><text:span text:style-name="a480" text:class-names=""><text:page-number style:num-format="1" text:fixed="false"/></text:span></text:p>
          </draw:text-box>
          <svg:title/>
          <svg:desc/>
        </draw:frame>
      </presentation:notes>
    </style:master-page>
    <style:master-page style:name="Master1-Layout10-vertTx-Заголовок-и-вертикальный-текст" style:page-layout-name="pageLayout1" draw:style-name="a484">
      <draw:frame draw:id="id59" presentation:style-name="a488" draw:name="Заголовок 1" svg:x="5.27441in" svg:y="0.34646in" svg:width="2.53307in" svg:height="1.22756in" presentation:class="title" presentation:placeholder="false">
        <draw:text-box>
          <text:p text:style-name="a487" text:class-names="" text:cond-style-name=""><text:span text:style-name="a485" text:class-names="">Образец заголовка</text:span><text:span text:style-name="a486" text:class-names=""/></text:p>
        </draw:text-box>
        <svg:title/>
        <svg:desc/>
      </draw:frame>
      <draw:frame draw:id="id60" presentation:style-name="a505" draw:name="Вертикальный текст 2" svg:x="0.41339in" svg:y="2.68976in" svg:width="7.44331in" svg:height="7.71811in" presentation:class="outline" presentation:placeholder="false">
        <draw:text-box>
          <text:list text:style-name="a491">
            <text:list-item>
              <text:p text:style-name="a490" text:class-names="" text:cond-style-name=""><text:span text:style-name="a489" text:class-names="">Образец текста</text:span></text:p>
            </text:list-item>
          </text:list>
          <text:list text:style-name="a494">
            <text:list-item>
              <text:list text:style-name="a494">
                <text:list-item>
                  <text:p text:style-name="a493" text:class-names="" text:cond-style-name=""><text:span text:style-name="a492" text:class-names="">Второй уровень</text:span></text:p>
                </text:list-item>
              </text:list>
            </text:list-item>
          </text:list>
          <text:list text:style-name="a497">
            <text:list-item>
              <text:list text:style-name="a497">
                <text:list-item>
                  <text:list text:style-name="a497">
                    <text:list-item>
                      <text:p text:style-name="a496" text:class-names="" text:cond-style-name=""><text:span text:style-name="a495" text:class-names="">Третий уровень</text:span></text:p>
                    </text:list-item>
                  </text:list>
                </text:list-item>
              </text:list>
            </text:list-item>
          </text:list>
          <text:list text:style-name="a500">
            <text:list-item>
              <text:list text:style-name="a500">
                <text:list-item>
                  <text:list text:style-name="a500">
                    <text:list-item>
                      <text:list text:style-name="a500">
                        <text:list-item>
                          <text:p text:style-name="a499" text:class-names="" text:cond-style-name=""><text:span text:style-name="a498" text:class-names="">Четвертый уровень</text:span></text:p>
                        </text:list-item>
                      </text:list>
                    </text:list-item>
                  </text:list>
                </text:list-item>
              </text:list>
            </text:list-item>
          </text:list>
          <text:list text:style-name="a504">
            <text:list-item>
              <text:list text:style-name="a504">
                <text:list-item>
                  <text:list text:style-name="a504">
                    <text:list-item>
                      <text:list text:style-name="a504">
                        <text:list-item>
                          <text:list text:style-name="a504">
                            <text:list-item>
                              <text:p text:style-name="a503" text:class-names="" text:cond-style-name=""><text:span text:style-name="a501" text:class-names="">Пятый уровень</text:span><text:span text:style-name="a502" text:class-names=""/></text:p>
                            </text:list-item>
                          </text:list>
                        </text:list-item>
                      </text:list>
                    </text:list-item>
                  </text:list>
                </text:list-item>
              </text:list>
            </text:list-item>
          </text:list>
        </draw:text-box>
        <svg:title/>
        <svg:desc/>
      </draw:frame>
      <draw:frame draw:id="id61" presentation:style-name="a508" draw:name="Нижний колонтитул 3" svg:x="2.8122in" svg:y="10.87598in" svg:width="2.64646in" svg:height="0.58425in" presentation:class="footer" presentation:placeholder="false">
        <draw:text-box>
          <text:p text:style-name="a507" text:class-names="" text:cond-style-name=""><text:span text:style-name="a506" text:class-names=""/></text:p>
        </draw:text-box>
        <svg:title/>
        <svg:desc/>
      </draw:frame>
      <draw:frame draw:id="id62" presentation:style-name="a513" draw:name="Дата 4" svg:x="0.41339in" svg:y="10.87598in" svg:width="1.90197in" svg:height="0.58425in" presentation:class="date-time" presentation:placeholder="false">
        <draw:text-box>
          <text:p text:style-name="a512" text:class-names="" text:cond-style-name=""><text:span text:style-name="a509" text:class-names=""><text:date text:fixed="false" style:data-style-name="a510">2026/8/28</text:date></text:span><text:span text:style-name="a511" text:class-names=""/></text:p>
        </draw:text-box>
        <svg:title/>
        <svg:desc/>
      </draw:frame>
      <draw:frame draw:id="id63" presentation:style-name="a517" draw:name="Номер слайда 5" svg:x="5.95512in" svg:y="10.87598in" svg:width="1.90197in" svg:height="0.58425in" presentation:class="page-number" presentation:placeholder="false">
        <draw:text-box>
          <text:p text:style-name="a516" text:class-names="" text:cond-style-name=""><text:span text:style-name="a514" text:class-names=""><text:page-number style:num-format="1" text:fixed="false"/></text:span><text:span text:style-name="a515" text:class-names=""/></text:p>
        </draw:text-box>
        <svg:title/>
        <svg:desc/>
      </draw:frame>
      <presentation:notes style:page-layout-name="pageLayout2" draw:style-name="a534">
        <draw:page-thumbnail svg:x="1.21063in" svg:y="0.88858in" svg:width="5.84567in" svg:height="4.38425in" presentation:class="page" draw:id="id5" presentation:style-name="a518" draw:name="Образ слайда 1">
          <svg:title/>
          <svg:desc/>
        </draw:page-thumbnail>
        <draw:frame draw:id="id6" presentation:style-name="a521" draw:name="Заметки 2" svg:x="0.82677in" svg:y="5.55394in" svg:width="6.61378in" svg:height="5.26142in" presentation:class="notes" presentation:placeholder="false">
          <draw:text-box>
            <text:p text:style-name="a520" text:class-names="" text:cond-style-name=""><text:span text:style-name="a519" text:class-names=""/></text:p>
          </draw:text-box>
          <svg:title/>
          <svg:desc/>
        </draw:frame>
        <draw:frame draw:id="id7" presentation:style-name="a524" draw:name="Верхний колонтитул 3" svg:x="0in" svg:y="0in" svg:width="3.5878in" svg:height="0.58425in" presentation:class="header" presentation:placeholder="false">
          <draw:text-box>
            <text:p text:style-name="a523" text:class-names="" text:cond-style-name=""><text:span text:style-name="a522" text:class-names=""/></text:p>
          </draw:text-box>
          <svg:title/>
          <svg:desc/>
        </draw:frame>
        <draw:frame draw:id="id8" presentation:style-name="a527" draw:name="Дата 4" svg:x="4.67953in" svg:y="0in" svg:width="3.5878in" svg:height="0.58425in" presentation:class="date-time" presentation:placeholder="false">
          <draw:text-box>
            <text:p text:style-name="a526" text:class-names="" text:cond-style-name=""><text:span text:style-name="a525" text:class-names=""/></text:p>
          </draw:text-box>
          <svg:title/>
          <svg:desc/>
        </draw:frame>
        <draw:frame draw:id="id9" presentation:style-name="a530" draw:name="Нижний колонтитул 5" svg:x="0in" svg:y="11.10827in" svg:width="3.5878in" svg:height="0.58425in" presentation:class="footer" presentation:placeholder="false">
          <draw:text-box>
            <text:p text:style-name="a529" text:class-names="" text:cond-style-name=""><text:span text:style-name="a528" text:class-names=""/></text:p>
          </draw:text-box>
          <svg:title/>
          <svg:desc/>
        </draw:frame>
        <draw:frame draw:id="id10" presentation:style-name="a533" draw:name="Номер слайда 6" svg:x="4.67953in" svg:y="11.10827in" svg:width="3.5878in" svg:height="0.58425in" presentation:class="page-number" presentation:placeholder="false">
          <draw:text-box>
            <text:p text:style-name="a532" text:class-names="" text:cond-style-name=""><text:span text:style-name="a531" text:class-names=""><text:page-number style:num-format="1" text:fixed="false"/></text:span></text:p>
          </draw:text-box>
          <svg:title/>
          <svg:desc/>
        </draw:frame>
      </presentation:notes>
    </style:master-page>
    <style:master-page style:name="Master1-Layout11-vertTitleAndTx-Вертикальный-заголовок-и-текст" style:page-layout-name="pageLayout1" draw:style-name="a535">
      <draw:frame draw:id="id64" presentation:style-name="a539" draw:name="Вертикальный заголовок 1" svg:x="5.99653in" svg:y="0.34722in" svg:width="1.85938in" svg:height="10.06076in" presentation:class="title" presentation:placeholder="false">
        <draw:text-box>
          <text:p text:style-name="a538" text:class-names="" text:cond-style-name=""><text:span text:style-name="a536" text:class-names="">Образец заголовка</text:span><text:span text:style-name="a537" text:class-names=""/></text:p>
        </draw:text-box>
        <svg:title/>
        <svg:desc/>
      </draw:frame>
      <draw:frame draw:id="id65" presentation:style-name="a556" draw:name="Вертикальный текст 2" svg:x="0.41319in" svg:y="0.34722in" svg:width="5.41667in" svg:height="10.06076in" presentation:class="outline" presentation:placeholder="false">
        <draw:text-box>
          <text:list text:style-name="a542">
            <text:list-item>
              <text:p text:style-name="a541" text:class-names="" text:cond-style-name=""><text:span text:style-name="a540" text:class-names="">Образец текста</text:span></text:p>
            </text:list-item>
          </text:list>
          <text:list text:style-name="a545">
            <text:list-item>
              <text:list text:style-name="a545">
                <text:list-item>
                  <text:p text:style-name="a544" text:class-names="" text:cond-style-name=""><text:span text:style-name="a543" text:class-names="">Второй уровень</text:span></text:p>
                </text:list-item>
              </text:list>
            </text:list-item>
          </text:list>
          <text:list text:style-name="a548">
            <text:list-item>
              <text:list text:style-name="a548">
                <text:list-item>
                  <text:list text:style-name="a548">
                    <text:list-item>
                      <text:p text:style-name="a547" text:class-names="" text:cond-style-name=""><text:span text:style-name="a546" text:class-names="">Третий уровень</text:span></text:p>
                    </text:list-item>
                  </text:list>
                </text:list-item>
              </text:list>
            </text:list-item>
          </text:list>
          <text:list text:style-name="a551">
            <text:list-item>
              <text:list text:style-name="a551">
                <text:list-item>
                  <text:list text:style-name="a551">
                    <text:list-item>
                      <text:list text:style-name="a551">
                        <text:list-item>
                          <text:p text:style-name="a550" text:class-names="" text:cond-style-name=""><text:span text:style-name="a549" text:class-names="">Четвертый уровень</text:span></text:p>
                        </text:list-item>
                      </text:list>
                    </text:list-item>
                  </text:list>
                </text:list-item>
              </text:list>
            </text:list-item>
          </text:list>
          <text:list text:style-name="a555">
            <text:list-item>
              <text:list text:style-name="a555">
                <text:list-item>
                  <text:list text:style-name="a555">
                    <text:list-item>
                      <text:list text:style-name="a555">
                        <text:list-item>
                          <text:list text:style-name="a555">
                            <text:list-item>
                              <text:p text:style-name="a554" text:class-names="" text:cond-style-name=""><text:span text:style-name="a552" text:class-names="">Пятый уровень</text:span><text:span text:style-name="a553" text:class-names=""/></text:p>
                            </text:list-item>
                          </text:list>
                        </text:list-item>
                      </text:list>
                    </text:list-item>
                  </text:list>
                </text:list-item>
              </text:list>
            </text:list-item>
          </text:list>
        </draw:text-box>
        <svg:title/>
        <svg:desc/>
      </draw:frame>
      <draw:frame draw:id="id66" presentation:style-name="a559" draw:name="Нижний колонтитул 3" svg:x="2.8122in" svg:y="10.87598in" svg:width="2.64646in" svg:height="0.58425in" presentation:class="footer" presentation:placeholder="false">
        <draw:text-box>
          <text:p text:style-name="a558" text:class-names="" text:cond-style-name=""><text:span text:style-name="a557" text:class-names=""/></text:p>
        </draw:text-box>
        <svg:title/>
        <svg:desc/>
      </draw:frame>
      <draw:frame draw:id="id67" presentation:style-name="a564" draw:name="Дата 4" svg:x="0.41339in" svg:y="10.87598in" svg:width="1.90197in" svg:height="0.58425in" presentation:class="date-time" presentation:placeholder="false">
        <draw:text-box>
          <text:p text:style-name="a563" text:class-names="" text:cond-style-name=""><text:span text:style-name="a560" text:class-names=""><text:date text:fixed="false" style:data-style-name="a561">2026/8/28</text:date></text:span><text:span text:style-name="a562" text:class-names=""/></text:p>
        </draw:text-box>
        <svg:title/>
        <svg:desc/>
      </draw:frame>
      <draw:frame draw:id="id68" presentation:style-name="a568" draw:name="Номер слайда 5" svg:x="5.95512in" svg:y="10.87598in" svg:width="1.90197in" svg:height="0.58425in" presentation:class="page-number" presentation:placeholder="false">
        <draw:text-box>
          <text:p text:style-name="a567" text:class-names="" text:cond-style-name=""><text:span text:style-name="a565" text:class-names=""><text:page-number style:num-format="1" text:fixed="false"/></text:span><text:span text:style-name="a566" text:class-names=""/></text:p>
        </draw:text-box>
        <svg:title/>
        <svg:desc/>
      </draw:frame>
      <presentation:notes style:page-layout-name="pageLayout2" draw:style-name="a585">
        <draw:page-thumbnail svg:x="1.21063in" svg:y="0.88858in" svg:width="5.84567in" svg:height="4.38425in" presentation:class="page" draw:id="id5" presentation:style-name="a569" draw:name="Образ слайда 1">
          <svg:title/>
          <svg:desc/>
        </draw:page-thumbnail>
        <draw:frame draw:id="id6" presentation:style-name="a572" draw:name="Заметки 2" svg:x="0.82677in" svg:y="5.55394in" svg:width="6.61378in" svg:height="5.26142in" presentation:class="notes" presentation:placeholder="false">
          <draw:text-box>
            <text:p text:style-name="a571" text:class-names="" text:cond-style-name=""><text:span text:style-name="a570" text:class-names=""/></text:p>
          </draw:text-box>
          <svg:title/>
          <svg:desc/>
        </draw:frame>
        <draw:frame draw:id="id7" presentation:style-name="a575" draw:name="Верхний колонтитул 3" svg:x="0in" svg:y="0in" svg:width="3.5878in" svg:height="0.58425in" presentation:class="header" presentation:placeholder="false">
          <draw:text-box>
            <text:p text:style-name="a574" text:class-names="" text:cond-style-name=""><text:span text:style-name="a573" text:class-names=""/></text:p>
          </draw:text-box>
          <svg:title/>
          <svg:desc/>
        </draw:frame>
        <draw:frame draw:id="id8" presentation:style-name="a578" draw:name="Дата 4" svg:x="4.67953in" svg:y="0in" svg:width="3.5878in" svg:height="0.58425in" presentation:class="date-time" presentation:placeholder="false">
          <draw:text-box>
            <text:p text:style-name="a577" text:class-names="" text:cond-style-name=""><text:span text:style-name="a576" text:class-names=""/></text:p>
          </draw:text-box>
          <svg:title/>
          <svg:desc/>
        </draw:frame>
        <draw:frame draw:id="id9" presentation:style-name="a581" draw:name="Нижний колонтитул 5" svg:x="0in" svg:y="11.10827in" svg:width="3.5878in" svg:height="0.58425in" presentation:class="footer" presentation:placeholder="false">
          <draw:text-box>
            <text:p text:style-name="a580" text:class-names="" text:cond-style-name=""><text:span text:style-name="a579" text:class-names=""/></text:p>
          </draw:text-box>
          <svg:title/>
          <svg:desc/>
        </draw:frame>
        <draw:frame draw:id="id10" presentation:style-name="a584" draw:name="Номер слайда 6" svg:x="4.67953in" svg:y="11.10827in" svg:width="3.5878in" svg:height="0.58425in" presentation:class="page-number" presentation:placeholder="false">
          <draw:text-box>
            <text:p text:style-name="a583" text:class-names="" text:cond-style-name=""><text:span text:style-name="a582" text:class-names=""><text:page-number style:num-format="1" text:fixed="false"/></text:span></text:p>
          </draw:text-box>
          <svg:title/>
          <svg:desc/>
        </draw:frame>
      </presentation:notes>
    </style:master-page>
    <style:handout-master style:page-layout-name="pageLayout3" draw:style-name="a586">
      <draw:frame draw:id="id69" presentation:style-name="a589" draw:name="Верхний колонтитул 1" svg:x="0in" svg:y="0in" svg:width="3.5878in" svg:height="0.58425in" presentation:class="header" presentation:placeholder="false">
        <draw:text-box>
          <text:p text:style-name="a588" text:class-names="" text:cond-style-name=""><text:span text:style-name="a587" text:class-names=""/></text:p>
        </draw:text-box>
        <svg:title/>
        <svg:desc/>
      </draw:frame>
      <draw:frame draw:id="id70" presentation:style-name="a592" draw:name="Дата 2" svg:x="4.67953in" svg:y="0in" svg:width="3.5878in" svg:height="0.58425in" presentation:class="date-time" presentation:placeholder="false">
        <draw:text-box>
          <text:p text:style-name="a591" text:class-names="" text:cond-style-name=""><text:span text:style-name="a590" text:class-names=""/></text:p>
        </draw:text-box>
        <svg:title/>
        <svg:desc/>
      </draw:frame>
      <draw:frame draw:id="id71" presentation:style-name="a595" draw:name="Нижний колонтитул 3" svg:x="0in" svg:y="11.10827in" svg:width="3.5878in" svg:height="0.58425in" presentation:class="footer" presentation:placeholder="false">
        <draw:text-box>
          <text:p text:style-name="a594" text:class-names="" text:cond-style-name=""><text:span text:style-name="a593" text:class-names=""/></text:p>
        </draw:text-box>
        <svg:title/>
        <svg:desc/>
      </draw:frame>
      <draw:frame draw:id="id72" presentation:style-name="a598" draw:name="Номер слайда 4" svg:x="4.67953in" svg:y="11.10827in" svg:width="3.5878in" svg:height="0.58425in" presentation:class="page-number" presentation:placeholder="false">
        <draw:text-box>
          <text:p text:style-name="a597" text:class-names="" text:cond-style-name=""><text:span text:style-name="a596" text:class-names=""><text:page-number style:num-format="1" text:fixed="false"/></text:span></text:p>
        </draw:text-box>
        <svg:title/>
        <svg:desc/>
      </draw:frame>
      <draw:page-thumbnail draw:page-number="1" svg:x="1.36458in" svg:y="1.17014in" svg:width="1.81597in" svg:height="2.57118in"/>
      <draw:page-thumbnail draw:page-number="2" svg:x="1.36458in" svg:y="4.55903in" svg:width="1.81597in" svg:height="2.57118in"/>
      <draw:page-thumbnail draw:page-number="3" svg:x="1.36458in" svg:y="7.94792in" svg:width="1.81597in" svg:height="2.57118in"/>
      <draw:page-thumbnail draw:page-number="4" svg:x="5.08507in" svg:y="1.17014in" svg:width="1.81597in" svg:height="2.57118in"/>
      <draw:page-thumbnail draw:page-number="5" svg:x="5.08507in" svg:y="4.55903in" svg:width="1.81597in" svg:height="2.57118in"/>
      <draw:page-thumbnail draw:page-number="6" svg:x="5.08507in" svg:y="7.94792in" svg:width="1.81597in" svg:height="2.57118in"/>
    </style:handout-master>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4.0 MicrosoftPowerPoint</meta:generator>
    <dc:title>МЕРОПРИЯТИЯ НА СЕНТЯБРЬ 2026</dc:title>
    <dc:creator>Ананьева Виктория Андреевна</dc:creator>
    <dc:date>2026-08-28T06:39:39Z</dc:date>
    <meta:print-date>2026-08-27T09:04:41Z</meta:print-date>
    <meta:editing-cycles>89</meta:editing-cycles>
    <meta:editing-duration>PT67839S</meta:editing-duration>
    <meta:document-statistic meta:paragraph-count="38" meta:word-count="136"/>
  </office:meta>
</office:document-meta>
</file>